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22000001228004B4AD.jpg" manifest:media-type="image/jpeg"/>
  <manifest:file-entry manifest:full-path="Pictures/10000000000002E7000003FFE61A9F98.jpg" manifest:media-type="image/jpeg"/>
  <manifest:file-entry manifest:full-path="Pictures/1000000000000219000002485297A125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elle4" style:family="table">
      <style:table-properties style:width="200.03mm" fo:break-before="page" table:align="margins"/>
    </style:style>
    <style:style style:name="Tabelle4.A" style:family="table-column">
      <style:table-column-properties style:column-width="21.8mm" style:rel-column-width="7142*"/>
    </style:style>
    <style:style style:name="Tabelle4.B" style:family="table-column">
      <style:table-column-properties style:column-width="17.62mm" style:rel-column-width="5773*"/>
    </style:style>
    <style:style style:name="Tabelle4.C" style:family="table-column">
      <style:table-column-properties style:column-width="25.28mm" style:rel-column-width="8281*"/>
    </style:style>
    <style:style style:name="Tabelle4.D" style:family="table-column">
      <style:table-column-properties style:column-width="26.19mm" style:rel-column-width="8581*"/>
    </style:style>
    <style:style style:name="Tabelle4.E" style:family="table-column">
      <style:table-column-properties style:column-width="15.08mm" style:rel-column-width="4941*"/>
    </style:style>
    <style:style style:name="Tabelle4.F" style:family="table-column">
      <style:table-column-properties style:column-width="21.45mm" style:rel-column-width="7027*"/>
    </style:style>
    <style:style style:name="Tabelle4.G" style:family="table-column">
      <style:table-column-properties style:column-width="20.57mm" style:rel-column-width="6738*"/>
    </style:style>
    <style:style style:name="Tabelle4.H" style:family="table-column">
      <style:table-column-properties style:column-width="33.6mm" style:rel-column-width="11009*"/>
    </style:style>
    <style:style style:name="Tabelle4.I" style:family="table-column">
      <style:table-column-properties style:column-width="18.45mm" style:rel-column-width="6043*"/>
    </style:style>
    <style:style style:name="Tabelle4.A1" style:family="table-cell">
      <style:table-cell-properties fo:padding="0.97mm" fo:border-left="0.5pt solid #000000" fo:border-right="none" fo:border-top="0.5pt solid #000000" fo:border-bottom="0.5pt solid #000000"/>
    </style:style>
    <style:style style:name="Tabelle4.I1" style:family="table-cell">
      <style:table-cell-properties fo:padding="0.97mm" fo:border="0.5pt solid #000000"/>
    </style:style>
    <style:style style:name="Tabelle4.A2" style:family="table-cell">
      <style:table-cell-properties fo:padding="0.97mm" fo:border-left="0.5pt solid #000000" fo:border-right="none" fo:border-top="none" fo:border-bottom="0.5pt solid #000000"/>
    </style:style>
    <style:style style:name="Tabelle4.I2" style:family="table-cell">
      <style:table-cell-properties fo:padding="0.97m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left" style:justify-single-word="false" fo:break-before="page"/>
      <style:text-properties officeooo:rsid="0104ebf3" officeooo:paragraph-rsid="0104ebf3"/>
    </style:style>
    <style:style style:name="P2" style:family="paragraph" style:parent-style-name="Standard">
      <style:text-properties style:font-name="Carolingia" fo:font-size="15pt" style:text-underline-style="none" fo:font-weight="normal" officeooo:rsid="01034e99" officeooo:paragraph-rsid="04914371" style:font-size-asian="15pt" style:font-weight-asian="normal" style:font-size-complex="15pt" style:font-weight-complex="normal"/>
    </style:style>
    <style:style style:name="P3" style:family="paragraph" style:parent-style-name="Standard">
      <style:text-properties style:font-name="Carolingia" fo:font-size="15pt" fo:font-weight="normal" officeooo:paragraph-rsid="049ed5a3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rolingia" fo:font-size="15pt" style:text-underline-style="none" fo:font-weight="normal" officeooo:rsid="000333b2" officeooo:paragraph-rsid="049f5ef0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rolingia" fo:font-size="15pt" style:text-underline-style="none" fo:font-weight="normal" officeooo:rsid="000333b2" officeooo:paragraph-rsid="025cd071" style:font-size-asian="15pt" style:font-weight-asian="normal" style:font-size-complex="15pt" style:font-weight-complex="normal"/>
    </style:style>
    <style:style style:name="P6" style:family="paragraph" style:parent-style-name="Standard">
      <style:text-properties style:font-name="Carolingia" fo:font-size="15pt" style:text-underline-style="none" fo:font-weight="normal" officeooo:rsid="0004722d" officeooo:paragraph-rsid="025cd071" style:font-size-asian="15pt" style:font-weight-asian="normal" style:font-size-complex="15pt" style:font-weight-complex="normal"/>
    </style:style>
    <style:style style:name="P7" style:family="paragraph" style:parent-style-name="Standard">
      <style:text-properties style:font-name="Carolingia" fo:font-size="15pt" style:text-underline-style="none" fo:font-weight="normal" officeooo:rsid="0004722d" officeooo:paragraph-rsid="0488df89" style:font-size-asian="15pt" style:font-weight-asian="normal" style:font-size-complex="15pt" style:font-weight-complex="normal"/>
    </style:style>
    <style:style style:name="P8" style:family="paragraph" style:parent-style-name="Standard">
      <style:text-properties style:font-name="Carolingia" fo:font-size="15pt" style:text-underline-style="none" fo:font-weight="normal" officeooo:rsid="0004722d" officeooo:paragraph-rsid="025dc075" style:font-size-asian="15pt" style:font-weight-asian="normal" style:font-size-complex="15pt" style:font-weight-complex="normal"/>
    </style:style>
    <style:style style:name="P9" style:family="paragraph" style:parent-style-name="Standard">
      <style:text-properties style:font-name="Carolingia" fo:font-size="6pt" style:text-underline-style="none" fo:font-weight="bold" officeooo:rsid="01034e99" officeooo:paragraph-rsid="025dc075" style:font-size-asian="6pt" style:font-weight-asian="bold" style:font-size-complex="6pt" style:font-weight-complex="bold"/>
    </style:style>
    <style:style style:name="P10" style:family="paragraph" style:parent-style-name="Standard">
      <style:text-properties style:font-name="Carolingia" fo:font-size="15pt" style:text-underline-style="none" fo:font-weight="bold" officeooo:rsid="0005c2bd" officeooo:paragraph-rsid="025cd071" style:font-size-asian="15pt" style:font-weight-asian="bold" style:font-size-complex="15pt" style:font-weight-complex="bold"/>
    </style:style>
    <style:style style:name="P11" style:family="paragraph" style:parent-style-name="Standard">
      <style:text-properties style:font-name="Carolingia" fo:font-size="15pt" style:text-underline-style="none" fo:font-weight="normal" officeooo:rsid="0005c2bd" officeooo:paragraph-rsid="03b75c6c" style:font-size-asian="15pt" style:font-weight-asian="normal" style:font-size-complex="15pt" style:font-weight-complex="normal"/>
    </style:style>
    <style:style style:name="P12" style:family="paragraph" style:parent-style-name="Standard">
      <style:text-properties style:font-name="Carolingia" fo:font-size="15pt" officeooo:paragraph-rsid="03b75c6c" style:font-size-asian="15pt" style:font-size-complex="15pt"/>
    </style:style>
    <style:style style:name="P13" style:family="paragraph" style:parent-style-name="Standard">
      <style:paragraph-properties fo:text-align="left" style:justify-single-word="false"/>
      <style:text-properties fo:color="#000000" loext:opacity="100%" style:font-name="Carolingia" fo:font-size="15pt" officeooo:paragraph-rsid="04946a96" style:font-size-asian="15pt" style:font-size-complex="15pt"/>
    </style:style>
    <style:style style:name="P14" style:family="paragraph" style:parent-style-name="Standard">
      <style:text-properties fo:color="#c9211e" loext:opacity="100%" style:font-name="Carolingia" fo:font-size="15pt" style:text-underline-style="none" fo:font-weight="bold" officeooo:rsid="0005c2bd" officeooo:paragraph-rsid="03b75c6c" style:font-size-asian="15pt" style:font-weight-asian="bold" style:font-size-complex="15pt" style:font-weight-complex="bold"/>
    </style:style>
    <style:style style:name="P15" style:family="paragraph" style:parent-style-name="Standard">
      <style:text-properties style:font-name="Carolingia" fo:font-size="15pt" style:text-underline-style="none" fo:font-weight="normal" officeooo:rsid="0005c2bd" officeooo:paragraph-rsid="048376ca" style:font-size-asian="15pt" style:font-weight-asian="normal" style:font-size-complex="15pt" style:font-weight-complex="normal"/>
    </style:style>
    <style:style style:name="P16" style:family="paragraph" style:parent-style-name="Standard">
      <style:paragraph-properties fo:text-align="left" style:justify-single-word="false"/>
      <style:text-properties style:font-name="Carolingia" fo:font-size="15pt" fo:font-weight="normal" officeooo:paragraph-rsid="03b75c6c" style:font-size-asian="15pt" style:font-weight-asian="normal" style:font-size-complex="15pt" style:font-weight-complex="normal"/>
    </style:style>
    <style:style style:name="P17" style:family="paragraph" style:parent-style-name="Standard">
      <style:text-properties style:font-name="Carolingia" fo:font-size="6pt" style:text-underline-style="none" fo:font-weight="bold" officeooo:rsid="01034e99" officeooo:paragraph-rsid="04b4be8e" style:font-size-asian="6pt" style:font-weight-asian="bold" style:font-size-complex="6pt" style:font-weight-complex="bold"/>
    </style:style>
    <style:style style:name="P18" style:family="paragraph" style:parent-style-name="Standard">
      <style:text-properties style:font-name="Carolingia" fo:font-size="15pt" officeooo:paragraph-rsid="03f1c3c3" style:font-size-asian="15pt" style:font-size-complex="15pt"/>
    </style:style>
    <style:style style:name="P19" style:family="paragraph" style:parent-style-name="Standard">
      <style:text-properties style:font-name="Carolingia" fo:font-size="15pt" style:text-underline-style="none" fo:font-weight="normal" officeooo:rsid="0005c2bd" officeooo:paragraph-rsid="049eafbd" style:font-size-asian="15pt" style:font-weight-asian="normal" style:font-size-complex="15pt" style:font-weight-complex="normal"/>
    </style:style>
    <style:style style:name="P20" style:family="paragraph" style:parent-style-name="Standard">
      <style:paragraph-properties fo:text-align="lef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2194ca" style:font-size-asian="15pt" style:font-weight-asian="normal" style:font-size-complex="15pt" style:font-weight-complex="normal"/>
    </style:style>
    <style:style style:name="P21" style:family="paragraph" style:parent-style-name="Standard">
      <style:text-properties fo:font-size="15pt" style:text-underline-style="none" fo:font-weight="normal" officeooo:rsid="01034e99" officeooo:paragraph-rsid="0104ebf3" style:font-size-asian="15pt" style:font-weight-asian="normal" style:font-size-complex="15pt" style:font-weight-complex="normal"/>
    </style:style>
    <style:style style:name="P22" style:family="paragraph" style:parent-style-name="Standard">
      <style:text-properties fo:font-size="15pt" style:text-underline-style="none" fo:font-weight="bold" officeooo:rsid="0260baac" officeooo:paragraph-rsid="04ae7756" style:font-size-asian="15pt" style:font-weight-asian="bold" style:font-size-complex="15pt" style:font-weight-complex="bold"/>
    </style:style>
    <style:style style:name="P23" style:family="paragraph" style:parent-style-name="Standard">
      <style:paragraph-properties fo:margin-top="0mm" fo:margin-bottom="1.99mm" style:contextual-spacing="false"/>
      <style:text-properties style:font-name="Carolingia" fo:font-size="6pt" officeooo:paragraph-rsid="04b4be8e" style:font-size-asian="6pt" style:font-size-complex="6pt"/>
    </style:style>
    <style:style style:name="P24" style:family="paragraph" style:parent-style-name="Standard">
      <style:paragraph-properties fo:margin-top="0mm" fo:margin-bottom="1.99mm" style:contextual-spacing="false"/>
      <style:text-properties style:font-name="Calibri1" fo:font-size="12pt" officeooo:paragraph-rsid="04a544ea" style:font-size-asian="12pt" style:font-size-complex="12pt"/>
    </style:style>
    <style:style style:name="P25" style:family="paragraph" style:parent-style-name="Standard">
      <style:paragraph-properties fo:margin-top="0mm" fo:margin-bottom="1.99mm" style:contextual-spacing="false"/>
      <style:text-properties fo:font-size="15pt" officeooo:paragraph-rsid="04a544ea" style:font-size-asian="15pt" style:font-size-complex="15pt"/>
    </style:style>
    <style:style style:name="P26" style:family="paragraph" style:parent-style-name="Standard">
      <style:text-properties fo:font-size="15pt" officeooo:paragraph-rsid="04a544ea" style:font-size-asian="15pt" style:font-size-complex="15pt"/>
    </style:style>
    <style:style style:name="P27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fa244" officeooo:paragraph-rsid="0495f841" style:font-size-asian="15pt" style:font-weight-asian="bold" style:font-size-complex="15pt" style:font-weight-complex="bold"/>
    </style:style>
    <style:style style:name="P28" style:family="paragraph" style:parent-style-name="Standard">
      <style:text-properties fo:color="#c9211e" loext:opacity="100%" fo:font-size="15pt" style:text-underline-style="none" officeooo:rsid="00bfa244" officeooo:paragraph-rsid="0495f841" style:font-size-asian="15pt" style:font-size-complex="15pt"/>
    </style:style>
    <style:style style:name="P29" style:family="paragraph" style:parent-style-name="Standard">
      <style:text-properties fo:color="#c9211e" loext:opacity="100%" fo:font-size="6pt" style:text-underline-style="none" fo:font-weight="bold" officeooo:rsid="00bfa244" officeooo:paragraph-rsid="0495f841" style:font-size-asian="6pt" style:font-weight-asian="bold" style:font-size-complex="6pt" style:font-weight-complex="bold"/>
    </style:style>
    <style:style style:name="P30" style:family="paragraph" style:parent-style-name="Standard">
      <style:text-properties fo:font-size="15pt" style:text-underline-style="none" fo:font-weight="bold" officeooo:rsid="035dd688" officeooo:paragraph-rsid="0495f841" style:font-size-asian="15pt" style:font-weight-asian="bold" style:font-size-complex="15pt" style:font-weight-complex="bold"/>
    </style:style>
    <style:style style:name="P31" style:family="paragraph" style:parent-style-name="Standard">
      <style:text-properties fo:font-size="6pt" style:text-underline-style="none" officeooo:rsid="00b53b22" officeooo:paragraph-rsid="0495f841" style:font-size-asian="6pt" style:font-size-complex="6pt"/>
    </style:style>
    <style:style style:name="P32" style:family="paragraph" style:parent-style-name="Standard">
      <style:text-properties fo:font-size="15pt" style:text-underline-style="solid" style:text-underline-width="auto" style:text-underline-color="font-color" officeooo:rsid="00b53b22" officeooo:paragraph-rsid="0495f841" style:font-size-asian="15pt" style:font-size-complex="15pt"/>
    </style:style>
    <style:style style:name="P33" style:family="paragraph" style:parent-style-name="Standard">
      <style:text-properties fo:font-size="15pt" style:text-underline-style="none" officeooo:rsid="00bfa244" officeooo:paragraph-rsid="0495f841" style:font-size-asian="15pt" style:font-size-complex="15pt"/>
    </style:style>
    <style:style style:name="P34" style:family="paragraph" style:parent-style-name="Standard">
      <style:text-properties fo:font-size="15pt" style:text-underline-style="none" officeooo:rsid="00bfa244" officeooo:paragraph-rsid="0497d2fa" style:font-size-asian="15pt" style:font-size-complex="15pt"/>
    </style:style>
    <style:style style:name="P35" style:family="paragraph" style:parent-style-name="Standard">
      <style:text-properties fo:font-size="12pt" style:text-underline-style="solid" style:text-underline-width="auto" style:text-underline-color="font-color" officeooo:rsid="00b53b22" officeooo:paragraph-rsid="0495f841" style:font-size-asian="12pt" style:font-size-complex="12pt"/>
    </style:style>
    <style:style style:name="P36" style:family="paragraph" style:parent-style-name="Standard">
      <style:text-properties fo:font-size="12pt" officeooo:rsid="00b53b22" officeooo:paragraph-rsid="0495f841" style:font-size-asian="12pt" style:font-size-complex="12pt"/>
    </style:style>
    <style:style style:name="P37" style:family="paragraph" style:parent-style-name="Standard">
      <style:text-properties fo:font-size="6pt" style:text-underline-style="none" officeooo:rsid="00bfa244" officeooo:paragraph-rsid="0495f841" style:font-size-asian="6pt" style:font-size-complex="6pt"/>
    </style:style>
    <style:style style:name="P38" style:family="paragraph" style:parent-style-name="Standard">
      <style:text-properties fo:font-size="12pt" style:text-underline-style="solid" style:text-underline-width="auto" style:text-underline-color="font-color" officeooo:rsid="00bfa244" officeooo:paragraph-rsid="0495f841" style:font-size-asian="12pt" style:font-size-complex="12pt"/>
    </style:style>
    <style:style style:name="P39" style:family="paragraph" style:parent-style-name="Standard">
      <style:text-properties fo:font-size="12pt" style:text-underline-style="none" officeooo:rsid="00bfa244" officeooo:paragraph-rsid="0495f841" style:font-size-asian="12pt" style:font-size-complex="12pt"/>
    </style:style>
    <style:style style:name="P40" style:family="paragraph" style:parent-style-name="Standard">
      <style:text-properties fo:font-size="15pt" officeooo:rsid="00b53b22" officeooo:paragraph-rsid="0495f841" style:font-size-asian="15pt" style:font-size-complex="15pt"/>
    </style:style>
    <style:style style:name="P41" style:family="paragraph" style:parent-style-name="Standard">
      <style:text-properties fo:color="#000000" loext:opacity="100%" fo:font-size="12pt" style:text-underline-style="none" fo:font-weight="normal" officeooo:rsid="035dd688" officeooo:paragraph-rsid="0495f841" style:font-size-asian="12pt" style:font-weight-asian="normal" style:font-size-complex="12pt" style:font-weight-complex="normal"/>
    </style:style>
    <style:style style:name="P42" style:family="paragraph" style:parent-style-name="Standard">
      <style:paragraph-properties fo:break-before="page"/>
      <style:text-properties fo:color="#c9211e" loext:opacity="100%" fo:font-size="15pt" officeooo:rsid="00b53b22" officeooo:paragraph-rsid="0495f841" style:font-size-asian="15pt" style:font-size-complex="15pt"/>
    </style:style>
    <style:style style:name="P43" style:family="paragraph" style:parent-style-name="Standard">
      <style:text-properties fo:color="#c9211e" loext:opacity="100%" fo:font-size="15pt" officeooo:paragraph-rsid="0269da8b" style:font-size-asian="15pt" style:font-size-complex="15pt"/>
    </style:style>
    <style:style style:name="P44" style:family="paragraph" style:parent-style-name="Standard">
      <style:text-properties fo:color="#c9211e" loext:opacity="100%" fo:font-size="15pt" style:text-underline-style="solid" style:text-underline-width="auto" style:text-underline-color="font-color" officeooo:paragraph-rsid="0269da8b" style:font-size-asian="15pt" style:font-size-complex="15pt"/>
    </style:style>
    <style:style style:name="P45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9da8b" style:font-size-asian="15pt" style:font-weight-asian="bold" style:font-size-complex="15pt" style:font-weight-complex="bold"/>
    </style:style>
    <style:style style:name="P46" style:family="paragraph" style:parent-style-name="Standard">
      <style:text-properties fo:font-size="15pt" style:text-underline-style="solid" style:text-underline-width="auto" style:text-underline-color="font-color" officeooo:rsid="00b53b22" officeooo:paragraph-rsid="0269da8b" style:font-size-asian="15pt" style:font-size-complex="15pt"/>
    </style:style>
    <style:style style:name="P47" style:family="paragraph" style:parent-style-name="Standard">
      <style:text-properties fo:font-size="15pt" officeooo:paragraph-rsid="0269da8b" style:font-size-asian="15pt" style:font-size-complex="15pt"/>
    </style:style>
    <style:style style:name="P48" style:family="paragraph" style:parent-style-name="Standard">
      <style:text-properties fo:font-size="15pt" officeooo:paragraph-rsid="0375ff29" style:font-size-asian="15pt" style:font-size-complex="15pt"/>
    </style:style>
    <style:style style:name="P49" style:family="paragraph" style:parent-style-name="Standard">
      <style:paragraph-properties fo:margin-top="0mm" fo:margin-bottom="1.99mm" style:contextual-spacing="false"/>
      <style:text-properties fo:font-size="15pt" officeooo:paragraph-rsid="0269da8b" style:font-size-asian="15pt" style:font-size-complex="15pt"/>
    </style:style>
    <style:style style:name="P50" style:family="paragraph" style:parent-style-name="Standard">
      <style:text-properties fo:font-size="15pt" style:text-underline-style="solid" style:text-underline-width="auto" style:text-underline-color="font-color" officeooo:paragraph-rsid="0269da8b" style:font-size-asian="15pt" style:font-size-complex="15pt"/>
    </style:style>
    <style:style style:name="P51" style:family="paragraph" style:parent-style-name="Standard">
      <style:paragraph-properties fo:break-before="page"/>
      <style:text-properties fo:color="#c9211e" loext:opacity="100%" fo:font-size="15pt" officeooo:paragraph-rsid="026bbeec" style:font-size-asian="15pt" style:font-size-complex="15pt"/>
    </style:style>
    <style:style style:name="P52" style:family="paragraph" style:parent-style-name="Standard">
      <style:text-properties fo:color="#c9211e" loext:opacity="100%" fo:font-size="15pt" style:text-underline-style="none" officeooo:paragraph-rsid="026bbeec" style:font-size-asian="15pt" style:font-size-complex="15pt"/>
    </style:style>
    <style:style style:name="P53" style:family="paragraph" style:parent-style-name="Standard">
      <style:text-properties fo:color="#c9211e" loext:opacity="100%" fo:font-size="6pt" style:text-underline-style="none" officeooo:paragraph-rsid="026bbeec" style:font-size-asian="6pt" style:font-size-complex="6pt"/>
    </style:style>
    <style:style style:name="P54" style:family="paragraph" style:parent-style-name="Standard">
      <style:text-properties fo:font-size="15pt" style:text-underline-style="solid" style:text-underline-width="auto" style:text-underline-color="font-color" fo:font-weight="bold" officeooo:rsid="0362f432" officeooo:paragraph-rsid="026bbeec" style:font-size-asian="15pt" style:font-weight-asian="bold" style:font-size-complex="15pt" style:font-weight-complex="bold"/>
    </style:style>
    <style:style style:name="P55" style:family="paragraph" style:parent-style-name="Standard">
      <style:text-properties fo:font-size="6pt" style:text-underline-style="none" officeooo:rsid="00b53b22" officeooo:paragraph-rsid="026bbeec" style:font-size-asian="6pt" style:font-size-complex="6pt"/>
    </style:style>
    <style:style style:name="P56" style:family="paragraph" style:parent-style-name="Standard">
      <style:text-properties fo:font-size="15pt" style:text-underline-style="solid" style:text-underline-width="auto" style:text-underline-color="font-color" officeooo:rsid="00b53b22" officeooo:paragraph-rsid="026bbeec" style:font-size-asian="15pt" style:font-size-complex="15pt"/>
    </style:style>
    <style:style style:name="P57" style:family="paragraph" style:parent-style-name="Standard">
      <style:text-properties fo:font-size="15pt" officeooo:paragraph-rsid="026bbeec" style:font-size-asian="15pt" style:font-size-complex="15pt"/>
    </style:style>
    <style:style style:name="P58" style:family="paragraph" style:parent-style-name="Standard">
      <style:text-properties fo:font-size="6pt" officeooo:paragraph-rsid="026bbeec" style:font-size-asian="6pt" style:font-size-complex="6pt"/>
    </style:style>
    <style:style style:name="P59" style:family="paragraph" style:parent-style-name="Standard">
      <style:text-properties fo:font-size="14pt" style:text-underline-style="solid" style:text-underline-width="auto" style:text-underline-color="font-color" officeooo:rsid="007c94d8" officeooo:paragraph-rsid="026bbeec" style:font-size-asian="14pt" style:font-size-complex="14pt"/>
    </style:style>
    <style:style style:name="P60" style:family="paragraph" style:parent-style-name="Standard">
      <style:text-properties fo:font-size="14pt" officeooo:paragraph-rsid="026bbeec" style:font-size-asian="14pt" style:font-size-complex="14pt"/>
    </style:style>
    <style:style style:name="P61" style:family="paragraph" style:parent-style-name="Standard">
      <style:text-properties fo:font-size="14pt" officeooo:paragraph-rsid="026d9ea3" style:font-size-asian="14pt" style:font-size-complex="14pt"/>
    </style:style>
    <style:style style:name="P62" style:family="paragraph" style:parent-style-name="Standard">
      <style:text-properties fo:font-size="14pt" officeooo:rsid="008381cd" officeooo:paragraph-rsid="026d9ea3" style:font-size-asian="14pt" style:font-size-complex="14pt"/>
    </style:style>
    <style:style style:name="P63" style:family="paragraph" style:parent-style-name="Standard">
      <style:text-properties fo:color="#c9211e" loext:opacity="100%" fo:font-size="6pt" style:text-underline-style="none" fo:font-weight="bold" officeooo:rsid="01ae5e11" officeooo:paragraph-rsid="026bbeec" style:font-size-asian="6pt" style:font-weight-asian="bold" style:font-size-complex="6pt" style:font-weight-complex="bold"/>
    </style:style>
    <style:style style:name="P64" style:family="paragraph" style:parent-style-name="Standard">
      <style:text-properties fo:font-size="14pt" officeooo:paragraph-rsid="026e53cc" style:font-size-asian="14pt" style:font-size-complex="14pt"/>
    </style:style>
    <style:style style:name="P65" style:family="paragraph" style:parent-style-name="Standard">
      <style:text-properties fo:color="#000000" loext:opacity="100%" fo:font-size="14pt" style:text-underline-style="none" fo:font-weight="normal" officeooo:rsid="00926f49" officeooo:paragraph-rsid="026bbeec" style:font-size-asian="14pt" style:font-weight-asian="normal" style:font-size-complex="14pt" style:font-weight-complex="normal"/>
    </style:style>
    <style:style style:name="P66" style:family="paragraph" style:parent-style-name="Standard">
      <style:paragraph-properties fo:break-before="page"/>
      <style:text-properties fo:color="#c9211e" loext:opacity="100%" fo:font-size="15pt" style:text-underline-style="none" fo:font-weight="bold" officeooo:rsid="00b64193" officeooo:paragraph-rsid="0495f841" style:font-size-asian="15pt" style:font-weight-asian="bold" style:font-size-complex="15pt" style:font-weight-complex="bold"/>
    </style:style>
    <style:style style:name="P67" style:family="paragraph" style:parent-style-name="Standard">
      <style:text-properties fo:color="#c9211e" loext:opacity="100%" fo:font-size="15pt" style:text-underline-style="none" officeooo:rsid="00b53b22" officeooo:paragraph-rsid="0495f841" style:font-size-asian="15pt" style:font-size-complex="15pt"/>
    </style:style>
    <style:style style:name="P68" style:family="paragraph" style:parent-style-name="Standard">
      <style:text-properties fo:font-size="6pt" style:text-underline-style="none" officeooo:paragraph-rsid="0495f841" style:font-size-asian="6pt" style:font-size-complex="6pt"/>
    </style:style>
    <style:style style:name="P69" style:family="paragraph" style:parent-style-name="Standard">
      <style:text-properties fo:font-size="15pt" style:text-underline-style="solid" style:text-underline-width="auto" style:text-underline-color="font-color" officeooo:rsid="0362f432" officeooo:paragraph-rsid="0495f841" style:font-size-asian="15pt" style:font-size-complex="15pt"/>
    </style:style>
    <style:style style:name="P70" style:family="paragraph" style:parent-style-name="Standard">
      <style:text-properties fo:font-size="15pt" style:text-underline-style="none" officeooo:rsid="00b53b22" officeooo:paragraph-rsid="0495f841" style:font-size-asian="15pt" style:font-size-complex="15pt"/>
    </style:style>
    <style:style style:name="P71" style:family="paragraph" style:parent-style-name="Standard">
      <style:text-properties fo:color="#c9211e" loext:opacity="100%" fo:font-size="6pt" style:text-underline-style="none" officeooo:rsid="00c87703" officeooo:paragraph-rsid="0495f841" style:font-size-asian="6pt" style:font-size-complex="6pt"/>
    </style:style>
    <style:style style:name="P72" style:family="paragraph" style:parent-style-name="Standard">
      <style:text-properties fo:font-size="15pt" style:text-underline-style="none" fo:font-weight="normal" officeooo:rsid="01156f02" officeooo:paragraph-rsid="0495f841" style:font-size-asian="15pt" style:font-weight-asian="normal" style:font-size-complex="15pt" style:font-weight-complex="normal"/>
    </style:style>
    <style:style style:name="P73" style:family="paragraph" style:parent-style-name="Standard">
      <style:text-properties fo:font-size="15pt" style:text-underline-style="none" fo:font-weight="bold" officeooo:rsid="00b53b22" officeooo:paragraph-rsid="0495f841" style:font-size-asian="15pt" style:font-weight-asian="bold" style:font-size-complex="15pt" style:font-weight-complex="bold"/>
    </style:style>
    <style:style style:name="P74" style:family="paragraph" style:parent-style-name="Standard">
      <style:text-properties fo:font-size="14pt" style:text-underline-style="none" officeooo:rsid="01e5325b" officeooo:paragraph-rsid="0498b00f" style:font-size-asian="14pt" style:font-size-complex="14pt"/>
    </style:style>
    <style:style style:name="P75" style:family="paragraph" style:parent-style-name="Table_20_Contents">
      <style:paragraph-properties fo:text-align="center" style:justify-single-word="false"/>
      <style:text-properties fo:font-size="15pt" fo:font-weight="bold" officeooo:rsid="0034e78a" officeooo:paragraph-rsid="048ffad2" style:font-size-asian="15pt" style:font-weight-asian="bold" style:font-size-complex="15pt" style:font-weight-complex="bold"/>
    </style:style>
    <style:style style:name="P76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48ffad2" style:font-size-asian="15pt" style:font-weight-asian="bold" style:font-size-complex="15pt" style:font-weight-complex="bold"/>
    </style:style>
    <style:style style:name="P77" style:family="paragraph" style:parent-style-name="Table_20_Contents">
      <style:paragraph-properties fo:text-align="center" style:justify-single-word="false"/>
      <style:text-properties fo:font-size="15pt" officeooo:rsid="00e73d7d" officeooo:paragraph-rsid="048ffad2" style:font-size-asian="15pt" style:font-size-complex="15pt"/>
    </style:style>
    <style:style style:name="P78" style:family="paragraph" style:parent-style-name="Table_20_Contents">
      <style:paragraph-properties fo:text-align="center" style:justify-single-word="false"/>
      <style:text-properties fo:font-size="15pt" officeooo:rsid="003f7803" officeooo:paragraph-rsid="048ffad2" style:font-size-asian="15pt" style:font-size-complex="15pt"/>
    </style:style>
    <style:style style:name="P79" style:family="paragraph" style:parent-style-name="Table_20_Contents">
      <style:paragraph-properties fo:text-align="center" style:justify-single-word="false"/>
      <style:text-properties fo:font-size="15pt" officeooo:rsid="0008cba6" officeooo:paragraph-rsid="048ffad2" style:font-size-asian="15pt" style:font-size-complex="15pt"/>
    </style:style>
    <style:style style:name="P80" style:family="paragraph" style:parent-style-name="Table_20_Contents">
      <style:paragraph-properties fo:text-align="center" style:justify-single-word="false"/>
      <style:text-properties fo:font-size="15pt" officeooo:rsid="012495cb" officeooo:paragraph-rsid="048ffad2" style:font-size-asian="15pt" style:font-size-complex="15pt"/>
    </style:style>
    <style:style style:name="P81" style:family="paragraph" style:parent-style-name="Table_20_Contents">
      <style:paragraph-properties fo:text-align="right" style:justify-single-word="false"/>
      <style:text-properties fo:font-size="15pt" officeooo:rsid="0008cba6" officeooo:paragraph-rsid="048ffad2" style:font-size-asian="15pt" style:font-size-complex="15pt"/>
    </style:style>
    <style:style style:name="P82" style:family="paragraph" style:parent-style-name="Table_20_Contents">
      <style:paragraph-properties fo:text-align="center" style:justify-single-word="false"/>
      <style:text-properties fo:font-size="15pt" fo:font-weight="normal" officeooo:rsid="01249e8e" officeooo:paragraph-rsid="048ffad2" style:font-size-asian="15pt" style:font-weight-asian="normal" style:font-size-complex="15pt" style:font-weight-complex="normal"/>
    </style:style>
    <style:style style:name="P83" style:family="paragraph" style:parent-style-name="Table_20_Contents">
      <style:paragraph-properties fo:text-align="center" style:justify-single-word="false"/>
      <style:text-properties fo:font-size="15pt" fo:font-weight="normal" officeooo:rsid="012495cb" officeooo:paragraph-rsid="048ffad2" style:font-size-asian="15pt" style:font-weight-asian="normal" style:font-size-complex="15pt" style:font-weight-complex="normal"/>
    </style:style>
    <style:style style:name="P84" style:family="paragraph" style:parent-style-name="Table_20_Contents">
      <style:paragraph-properties fo:text-align="center" style:justify-single-word="false"/>
      <style:text-properties fo:font-size="15pt" officeooo:rsid="01249e8e" officeooo:paragraph-rsid="048ffad2" style:font-size-asian="15pt" style:font-size-complex="15pt"/>
    </style:style>
    <style:style style:name="P85" style:family="paragraph" style:parent-style-name="Table_20_Contents">
      <style:paragraph-properties fo:text-align="right" style:justify-single-word="false"/>
      <style:text-properties fo:font-size="15pt" officeooo:rsid="0008cba6" officeooo:paragraph-rsid="04b048ce" style:font-size-asian="15pt" style:font-size-complex="15pt"/>
    </style:style>
    <style:style style:name="P86" style:family="paragraph" style:parent-style-name="Standard">
      <style:text-properties fo:font-size="15pt" style:text-underline-style="none" fo:font-weight="bold" officeooo:rsid="002f88c8" officeooo:paragraph-rsid="048ffad2" style:font-size-asian="15pt" style:font-weight-asian="bold" style:font-size-complex="15pt" style:font-weight-complex="bold"/>
    </style:style>
    <style:style style:name="P87" style:family="paragraph" style:parent-style-name="Standard">
      <style:text-properties fo:font-size="13pt" style:text-underline-style="none" fo:font-weight="bold" officeooo:rsid="024b502d" officeooo:paragraph-rsid="048ffad2" style:font-size-asian="13pt" style:font-weight-asian="bold" style:font-size-complex="13pt" style:font-weight-complex="bold"/>
    </style:style>
    <style:style style:name="P88" style:family="paragraph" style:parent-style-name="Standard">
      <style:text-properties fo:font-size="15pt" style:text-underline-style="solid" style:text-underline-width="auto" style:text-underline-color="font-color" fo:font-weight="normal" officeooo:rsid="023369cb" officeooo:paragraph-rsid="048ffad2" style:font-size-asian="15pt" style:font-weight-asian="normal" style:font-size-complex="15pt" style:font-weight-complex="normal"/>
    </style:style>
    <style:style style:name="P89" style:family="paragraph" style:parent-style-name="Standard">
      <style:text-properties fo:font-size="15pt" style:text-underline-style="none" fo:font-weight="bold" officeooo:rsid="000a2a9b" officeooo:paragraph-rsid="048ffad2" style:font-size-asian="15pt" style:font-weight-asian="bold" style:font-size-complex="15pt" style:font-weight-complex="bold"/>
    </style:style>
    <style:style style:name="P90" style:family="paragraph" style:parent-style-name="Standard">
      <style:text-properties fo:font-size="6pt" style:text-underline-style="none" fo:font-weight="normal" officeooo:rsid="00e92cb2" officeooo:paragraph-rsid="048ffad2" style:font-size-asian="6pt" style:font-weight-asian="normal" style:font-size-complex="6pt" style:font-weight-complex="normal"/>
    </style:style>
    <style:style style:name="P91" style:family="paragraph" style:parent-style-name="Standard">
      <style:text-properties fo:font-size="15pt" style:text-underline-style="solid" style:text-underline-width="auto" style:text-underline-color="font-color" fo:font-weight="bold" officeooo:rsid="00e92cb2" officeooo:paragraph-rsid="048ffad2" style:font-size-asian="15pt" style:font-weight-asian="bold" style:font-size-complex="15pt" style:font-weight-complex="bold"/>
    </style:style>
    <style:style style:name="P92" style:family="paragraph" style:parent-style-name="Standard">
      <style:text-properties fo:font-size="14pt" style:text-underline-style="none" fo:font-weight="normal" officeooo:rsid="00e92cb2" officeooo:paragraph-rsid="048ffad2" style:font-size-asian="14pt" style:font-weight-asian="normal" style:font-size-complex="14pt" style:font-weight-complex="normal"/>
    </style:style>
    <style:style style:name="P93" style:family="paragraph" style:parent-style-name="Standard">
      <style:paragraph-properties fo:break-before="page"/>
      <style:text-properties fo:font-size="15pt" style:text-underline-style="solid" style:text-underline-width="auto" style:text-underline-color="font-color" fo:font-weight="bold" officeooo:rsid="00e92cb2" officeooo:paragraph-rsid="048ffad2" style:font-size-asian="15pt" style:font-weight-asian="bold" style:font-size-complex="15pt" style:font-weight-complex="bold"/>
    </style:style>
    <style:style style:name="P94" style:family="paragraph" style:parent-style-name="Standard">
      <style:paragraph-properties fo:text-align="left" style:justify-single-word="false"/>
      <style:text-properties fo:color="#000000" loext:opacity="100%" fo:font-size="14pt" officeooo:paragraph-rsid="048ffad2" style:font-size-asian="14pt" style:font-size-complex="14pt"/>
    </style:style>
    <style:style style:name="P95" style:family="paragraph" style:parent-style-name="Standard">
      <style:paragraph-properties fo:text-align="left" style:justify-single-word="false" fo:break-before="page"/>
      <style:text-properties style:font-name="Carolingia" fo:font-size="32pt" style:text-underline-style="none" fo:font-weight="bold" officeooo:rsid="0104ebf3" officeooo:paragraph-rsid="048ffad2" style:font-size-asian="32pt" style:font-weight-asian="bold" style:font-size-complex="32pt" style:font-weight-complex="bold"/>
    </style:style>
    <style:style style:name="P96" style:family="paragraph" style:parent-style-name="Standard">
      <style:paragraph-properties fo:text-align="left" style:justify-single-word="false"/>
      <style:text-properties style:font-name="Carolingia" fo:font-size="32pt" style:text-underline-style="none" fo:font-weight="bold" officeooo:rsid="0104ebf3" officeooo:paragraph-rsid="048ffad2" style:font-size-asian="32pt" style:font-weight-asian="bold" style:font-size-complex="32pt" style:font-weight-complex="bold"/>
    </style:style>
    <style:style style:name="P97" style:family="paragraph" style:parent-style-name="Standard">
      <style:paragraph-properties fo:text-align="left" style:justify-single-word="false"/>
      <style:text-properties fo:color="#000000" loext:opacity="100%" style:font-name="Carolingia" fo:font-size="24pt" style:text-underline-style="none" fo:font-weight="bold" officeooo:rsid="024ec295" officeooo:paragraph-rsid="048ffad2" style:font-size-asian="24pt" style:font-weight-asian="bold" style:font-size-complex="24pt" style:font-weight-complex="bold"/>
    </style:style>
    <style:style style:name="P98" style:family="paragraph" style:parent-style-name="Standard">
      <style:paragraph-properties fo:text-align="left" style:justify-single-word="false"/>
      <style:text-properties fo:color="#8d281e" loext:opacity="100%" style:font-name="Carolingia" fo:font-size="24pt" style:text-underline-style="none" fo:font-weight="bold" officeooo:rsid="02caf4ce" officeooo:paragraph-rsid="048ffad2" style:font-size-asian="24pt" style:font-weight-asian="bold" style:font-size-complex="24pt" style:font-weight-complex="bold"/>
    </style:style>
    <style:style style:name="P99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caf4ce" officeooo:paragraph-rsid="048ffad2" style:font-size-asian="24pt" style:font-weight-asian="bold" style:font-size-complex="24pt" style:font-weight-complex="bold"/>
    </style:style>
    <style:style style:name="P100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72614" officeooo:paragraph-rsid="048ffad2" style:font-size-asian="24pt" style:font-weight-asian="bold" style:font-size-complex="24pt" style:font-weight-complex="bold"/>
    </style:style>
    <style:style style:name="P101" style:family="paragraph" style:parent-style-name="Standard">
      <style:paragraph-properties fo:text-align="left" style:justify-single-word="false"/>
      <style:text-properties fo:color="#c9211e" loext:opacity="100%" style:font-name="Carolingia" fo:font-size="24pt" style:text-underline-style="none" fo:font-weight="bold" officeooo:rsid="02de169b" officeooo:paragraph-rsid="048ffad2" style:font-size-asian="24pt" style:font-weight-asian="bold" style:font-size-complex="24pt" style:font-weight-complex="bold"/>
    </style:style>
    <style:style style:name="P102" style:family="paragraph" style:parent-style-name="Standard">
      <style:paragraph-properties fo:text-align="left" style:justify-single-word="false"/>
      <style:text-properties officeooo:rsid="02d752d4" officeooo:paragraph-rsid="048ffad2"/>
    </style:style>
    <style:style style:name="P103" style:family="paragraph" style:parent-style-name="Standard" style:list-style-name="L1">
      <style:paragraph-properties fo:text-align="left" style:justify-single-word="false"/>
      <style:text-properties officeooo:paragraph-rsid="048ffad2"/>
    </style:style>
    <style:style style:name="P104" style:family="paragraph" style:parent-style-name="Standard">
      <style:paragraph-properties fo:text-align="left" style:justify-single-word="false"/>
      <style:text-properties officeooo:rsid="02cdb609" officeooo:paragraph-rsid="048ffad2"/>
    </style:style>
    <style:style style:name="T1" style:family="text">
      <style:text-properties fo:color="#c9211e" loext:opacity="100%" style:font-name="Carolingia" fo:font-size="48pt" style:text-underline-style="none" fo:font-weight="bold" officeooo:rsid="025cd071" fo:background-color="#ffbf00" loext:char-shading-value="0" style:font-size-asian="48pt" style:font-weight-asian="bold" style:font-size-complex="48pt" style:font-weight-complex="bold"/>
    </style:style>
    <style:style style:name="T2" style:family="text">
      <style:text-properties fo:color="#c9211e" loext:opacity="100%" style:font-name="Carolingia" fo:font-size="48pt" style:text-underline-style="none" fo:font-weight="bold" officeooo:rsid="048376ca" fo:background-color="#ffbf00" loext:char-shading-value="0" style:font-size-asian="48pt" style:font-weight-asian="bold" style:font-size-complex="48pt" style:font-weight-complex="bold"/>
    </style:style>
    <style:style style:name="T3" style:family="text">
      <style:text-properties style:font-name="Carolingia" fo:font-size="24pt" style:text-underline-style="none" fo:font-weight="bold" officeooo:rsid="048376ca" style:font-size-asian="24pt" style:font-weight-asian="bold" style:font-size-complex="24pt" style:font-weight-complex="bold"/>
    </style:style>
    <style:style style:name="T4" style:family="text">
      <style:text-properties fo:color="#c9211e" loext:opacity="100%" fo:font-weight="bold" officeooo:rsid="000333b2" style:font-weight-asian="bold" style:font-weight-complex="bold"/>
    </style:style>
    <style:style style:name="T5" style:family="text">
      <style:text-properties fo:color="#000000" loext:opacity="100%" fo:font-weight="bold" officeooo:rsid="000333b2" style:font-weight-asian="bold" style:font-weight-complex="bold"/>
    </style:style>
    <style:style style:name="T6" style:family="text">
      <style:text-properties fo:color="#000000" loext:opacity="100%" officeooo:rsid="000333b2"/>
    </style:style>
    <style:style style:name="T7" style:family="text">
      <style:text-properties fo:color="#3465a4" loext:opacity="100%" fo:font-weight="bold" officeooo:rsid="048376ca" style:font-weight-asian="bold" style:font-weight-complex="bold"/>
    </style:style>
    <style:style style:name="T8" style:family="text">
      <style:text-properties fo:color="#c9211e" loext:opacity="100%" fo:font-weight="bold" officeooo:rsid="00c61c25" style:font-weight-asian="bold" style:font-weight-complex="bold"/>
    </style:style>
    <style:style style:name="T9" style:family="text">
      <style:text-properties fo:font-weight="bold" officeooo:rsid="00c61c25" style:font-weight-asian="bold" style:font-weight-complex="bold"/>
    </style:style>
    <style:style style:name="T10" style:family="text">
      <style:text-properties officeooo:rsid="00061258"/>
    </style:style>
    <style:style style:name="T11" style:family="text">
      <style:text-properties fo:color="#2a6099" loext:opacity="100%" fo:font-weight="bold" officeooo:rsid="00b21ef0" style:font-weight-asian="bold" style:font-weight-complex="bold"/>
    </style:style>
    <style:style style:name="T12" style:family="text">
      <style:text-properties fo:color="#c9211e" loext:opacity="100%" fo:font-weight="bold" officeooo:rsid="001935e6" style:font-weight-asian="bold" style:font-weight-complex="bold"/>
    </style:style>
    <style:style style:name="T13" style:family="text">
      <style:text-properties fo:color="#000000" loext:opacity="100%" fo:font-weight="bold" officeooo:rsid="001935e6" style:font-weight-asian="bold" style:font-weight-complex="bold"/>
    </style:style>
    <style:style style:name="T14" style:family="text">
      <style:text-properties fo:color="#2a6099" loext:opacity="100%" fo:font-weight="bold" officeooo:rsid="024ec295" style:font-name-asian="Calibri" style:font-weight-asian="bold" style:font-name-complex="Calibri" style:font-weight-complex="bold"/>
    </style:style>
    <style:style style:name="T15" style:family="text">
      <style:text-properties fo:color="#c9211e" loext:opacity="100%" style:text-underline-style="none" fo:font-weight="bold" officeooo:rsid="000333b2" style:font-weight-asian="bold" style:font-weight-complex="bold"/>
    </style:style>
    <style:style style:name="T16" style:family="text">
      <style:text-properties style:text-underline-style="none" fo:font-weight="bold" officeooo:rsid="000333b2" style:font-weight-asian="bold" style:font-weight-complex="bold"/>
    </style:style>
    <style:style style:name="T17" style:family="text">
      <style:text-properties style:text-underline-style="none" officeooo:rsid="000333b2"/>
    </style:style>
    <style:style style:name="T18" style:family="text">
      <style:text-properties fo:color="#2a6099" loext:opacity="100%" style:text-underline-style="none" fo:font-weight="bold" officeooo:rsid="04863a97" style:font-weight-asian="bold" style:font-weight-complex="bold"/>
    </style:style>
    <style:style style:name="T19" style:family="text">
      <style:text-properties fo:color="#2a6099" loext:opacity="100%" style:text-underline-style="none" fo:font-weight="bold" officeooo:rsid="048e3b53" style:font-weight-asian="bold" style:font-weight-complex="bold"/>
    </style:style>
    <style:style style:name="T20" style:family="text">
      <style:text-properties fo:color="#c9211e" loext:opacity="100%" style:text-underline-style="none" fo:font-weight="bold" officeooo:rsid="00061258" style:font-weight-asian="bold" style:font-weight-complex="bold"/>
    </style:style>
    <style:style style:name="T21" style:family="text">
      <style:text-properties style:text-underline-style="none" fo:font-weight="bold" officeooo:rsid="00061258" style:font-weight-asian="bold" style:font-weight-complex="bold"/>
    </style:style>
    <style:style style:name="T22" style:family="text">
      <style:text-properties fo:color="#2a6099" loext:opacity="100%" style:text-underline-style="none" fo:font-weight="bold" officeooo:rsid="04b4be8e" style:font-weight-asian="bold" style:font-weight-complex="bold"/>
    </style:style>
    <style:style style:name="T23" style:family="text">
      <style:text-properties fo:color="#2a6099" loext:opacity="100%" style:text-underline-style="none" fo:font-weight="bold" officeooo:rsid="048376ca" style:font-weight-asian="bold" style:font-weight-complex="bold"/>
    </style:style>
    <style:style style:name="T24" style:family="text">
      <style:text-properties fo:color="#c9211e" loext:opacity="100%" style:text-underline-style="none" fo:font-weight="bold" officeooo:rsid="002f88c8" style:font-weight-asian="bold" style:font-weight-complex="bold"/>
    </style:style>
    <style:style style:name="T25" style:family="text">
      <style:text-properties fo:color="#000000" loext:opacity="100%" style:text-underline-style="none" fo:font-weight="bold" officeooo:rsid="002f88c8" style:font-weight-asian="bold" style:font-weight-complex="bold"/>
    </style:style>
    <style:style style:name="T26" style:family="text">
      <style:text-properties fo:color="#2a6099" loext:opacity="100%" style:text-underline-style="none" fo:font-weight="bold" officeooo:rsid="025cd071" style:font-weight-asian="bold" style:font-weight-complex="bold"/>
    </style:style>
    <style:style style:name="T27" style:family="text">
      <style:text-properties fo:color="#2a6099" loext:opacity="100%" style:text-underline-style="none" fo:font-weight="bold" officeooo:rsid="00776a34" style:font-weight-asian="bold" style:font-weight-complex="bold"/>
    </style:style>
    <style:style style:name="T28" style:family="text">
      <style:text-properties fo:font-size="10pt" style:text-underline-style="none" officeooo:rsid="000333b2" style:font-size-asian="10pt" style:font-size-complex="10pt"/>
    </style:style>
    <style:style style:name="T29" style:family="text">
      <style:text-properties fo:color="#2a6099" loext:opacity="100%" style:text-underline-style="none" fo:font-weight="bold" officeooo:rsid="000333b2" style:font-weight-asian="bold" style:font-weight-complex="bold"/>
    </style:style>
    <style:style style:name="T30" style:family="text">
      <style:text-properties fo:color="#2a6099" loext:opacity="100%" style:text-underline-style="none" fo:font-weight="bold" officeooo:rsid="049ed5a3" style:font-weight-asian="bold" style:font-weight-complex="bold"/>
    </style:style>
    <style:style style:name="T31" style:family="text">
      <style:text-properties fo:color="#c9211e" loext:opacity="100%" style:text-underline-style="none" fo:font-weight="bold" officeooo:rsid="022acf86" style:font-weight-asian="bold" style:font-weight-complex="bold"/>
    </style:style>
    <style:style style:name="T32" style:family="text">
      <style:text-properties style:text-underline-style="none" fo:font-weight="bold" officeooo:rsid="022acf86" style:font-weight-asian="bold" style:font-weight-complex="bold"/>
    </style:style>
    <style:style style:name="T33" style:family="text">
      <style:text-properties style:text-underline-style="none" officeooo:rsid="022acf86"/>
    </style:style>
    <style:style style:name="T34" style:family="text">
      <style:text-properties fo:color="#2a6099" loext:opacity="100%" style:text-underline-style="none" fo:font-weight="bold" officeooo:rsid="00b21ef0" style:font-weight-asian="bold" style:font-weight-complex="bold"/>
    </style:style>
    <style:style style:name="T35" style:family="text">
      <style:text-properties fo:color="#2a6099" loext:opacity="100%" style:text-underline-style="none" officeooo:rsid="000333b2"/>
    </style:style>
    <style:style style:name="T36" style:family="text">
      <style:text-properties fo:color="#c9211e" loext:opacity="100%" style:text-underline-style="none" fo:font-weight="bold" officeooo:rsid="0004722d" style:font-weight-asian="bold" style:font-weight-complex="bold"/>
    </style:style>
    <style:style style:name="T37" style:family="text">
      <style:text-properties fo:color="#000000" loext:opacity="100%" style:text-underline-style="none" fo:font-weight="bold" officeooo:rsid="0004722d" style:font-weight-asian="bold" style:font-weight-complex="bold"/>
    </style:style>
    <style:style style:name="T38" style:family="text">
      <style:text-properties fo:color="#2a6099" loext:opacity="100%" style:text-underline-style="none" officeooo:rsid="0004722d"/>
    </style:style>
    <style:style style:name="T39" style:family="text">
      <style:text-properties fo:color="#c9211e" loext:opacity="100%" fo:font-weight="bold" style:font-weight-asian="bold" style:font-weight-complex="bold"/>
    </style:style>
    <style:style style:name="T40" style:family="text">
      <style:text-properties fo:font-weight="bold" style:font-weight-asian="bold" style:font-weight-complex="bold"/>
    </style:style>
    <style:style style:name="T41" style:family="text">
      <style:text-properties fo:font-weight="bold" officeooo:rsid="0009e01f" style:font-weight-asian="bold" style:font-weight-complex="bold"/>
    </style:style>
    <style:style style:name="T42" style:family="text">
      <style:text-properties officeooo:rsid="0009e01f"/>
    </style:style>
    <style:style style:name="T43" style:family="text">
      <style:text-properties fo:color="#2a6099" loext:opacity="100%" fo:font-weight="bold" officeooo:rsid="00b3efb2" style:font-weight-asian="bold" style:font-weight-complex="bold"/>
    </style:style>
    <style:style style:name="T44" style:family="text">
      <style:text-properties fo:color="#2a6099" loext:opacity="100%" fo:font-weight="bold" officeooo:rsid="048376ca" style:font-weight-asian="bold" style:font-weight-complex="bold"/>
    </style:style>
    <style:style style:name="T45" style:family="text">
      <style:text-properties fo:color="#3465a4" loext:opacity="100%" fo:font-size="13pt" officeooo:rsid="025cd071" style:font-size-asian="13pt" style:font-size-complex="13pt"/>
    </style:style>
    <style:style style:name="T46" style:family="text">
      <style:text-properties fo:color="#3465a4" loext:opacity="100%" fo:font-size="13pt" officeooo:rsid="02408514" style:font-size-asian="13pt" style:font-size-complex="13pt"/>
    </style:style>
    <style:style style:name="T47" style:family="text">
      <style:text-properties fo:color="#3465a4" loext:opacity="100%" fo:font-size="13pt" officeooo:rsid="048376ca" style:font-size-asian="13pt" style:font-size-complex="13pt"/>
    </style:style>
    <style:style style:name="T48" style:family="text">
      <style:text-properties fo:color="#3465a4" loext:opacity="100%" fo:font-size="13pt" officeooo:rsid="04863a97" style:font-size-asian="13pt" style:font-size-complex="13pt"/>
    </style:style>
    <style:style style:name="T49" style:family="text">
      <style:text-properties fo:color="#3465a4" loext:opacity="100%" fo:font-size="13pt" officeooo:rsid="04b4be8e" style:font-size-asian="13pt" style:font-size-complex="13pt"/>
    </style:style>
    <style:style style:name="T50" style:family="text">
      <style:text-properties fo:color="#3465a4" loext:opacity="100%" officeooo:rsid="048376ca"/>
    </style:style>
    <style:style style:name="T51" style:family="text">
      <style:text-properties fo:color="#c9211e" loext:opacity="100%" fo:font-weight="bold" officeooo:rsid="0228f053" style:font-weight-asian="bold" style:font-weight-complex="bold"/>
    </style:style>
    <style:style style:name="T52" style:family="text">
      <style:text-properties fo:color="#000000" loext:opacity="100%" fo:font-weight="bold" officeooo:rsid="0228f053" style:font-weight-asian="bold" style:font-weight-complex="bold"/>
    </style:style>
    <style:style style:name="T53" style:family="text">
      <style:text-properties fo:color="#c9211e" loext:opacity="100%"/>
    </style:style>
    <style:style style:name="T54" style:family="text">
      <style:text-properties fo:color="#2a6099" loext:opacity="100%" fo:font-weight="bold" officeooo:rsid="025cd071" style:font-name-asian="Calibri" style:font-weight-asian="bold" style:font-name-complex="Calibri" style:font-weight-complex="bold"/>
    </style:style>
    <style:style style:name="T55" style:family="text">
      <style:text-properties fo:color="#3465a4" loext:opacity="100%" officeooo:rsid="0004722d"/>
    </style:style>
    <style:style style:name="T56" style:family="text">
      <style:text-properties fo:color="#2a6099" loext:opacity="100%" fo:font-weight="bold" officeooo:rsid="04a04a6e" style:font-weight-asian="bold" style:font-weight-complex="bold"/>
    </style:style>
    <style:style style:name="T57" style:family="text">
      <style:text-properties fo:color="#2a6099" loext:opacity="100%" officeooo:rsid="019fdc81"/>
    </style:style>
    <style:style style:name="T58" style:family="text">
      <style:text-properties fo:color="#2a6099" loext:opacity="100%" officeooo:rsid="04a04a6e"/>
    </style:style>
    <style:style style:name="T59" style:family="text">
      <style:text-properties fo:color="#2a6099" loext:opacity="100%" officeooo:rsid="023c66b8"/>
    </style:style>
    <style:style style:name="T60" style:family="text">
      <style:text-properties fo:color="#2a6099" loext:opacity="100%" officeooo:rsid="02e2d508"/>
    </style:style>
    <style:style style:name="T61" style:family="text">
      <style:text-properties fo:color="#c9211e" loext:opacity="100%" fo:font-weight="bold" officeooo:rsid="019fdc81" style:font-weight-asian="bold" style:font-weight-complex="bold"/>
    </style:style>
    <style:style style:name="T62" style:family="text">
      <style:text-properties fo:color="#c9211e" loext:opacity="100%" fo:font-weight="bold" officeooo:rsid="019fdc81" fo:background-color="#eeeeee" loext:char-shading-value="0" style:font-weight-asian="bold" style:font-weight-complex="bold"/>
    </style:style>
    <style:style style:name="T63" style:family="text">
      <style:text-properties fo:color="#c9211e" loext:opacity="100%"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64" style:family="text">
      <style:text-properties fo:font-style="normal" fo:font-weight="bold" officeooo:rsid="0019d2a8" fo:background-color="#eeeeee" loext:char-shading-value="0" style:font-style-asian="normal" style:font-weight-asian="bold" style:font-style-complex="normal" style:font-weight-complex="bold"/>
    </style:style>
    <style:style style:name="T65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66" style:family="text">
      <style:text-properties fo:font-weight="bold" fo:background-color="#eeeeee" loext:char-shading-value="0" style:font-weight-asian="bold" style:font-weight-complex="bold"/>
    </style:style>
    <style:style style:name="T67" style:family="text">
      <style:text-properties fo:background-color="#eeeeee" loext:char-shading-value="0"/>
    </style:style>
    <style:style style:name="T68" style:family="text">
      <style:text-properties fo:color="#2a6099" loext:opacity="100%" officeooo:rsid="02e2d508" fo:background-color="#eeeeee" loext:char-shading-value="0"/>
    </style:style>
    <style:style style:name="T69" style:family="text">
      <style:text-properties fo:color="#2a6099" loext:opacity="100%" officeooo:rsid="048376ca" fo:background-color="#eeeeee" loext:char-shading-value="0"/>
    </style:style>
    <style:style style:name="T70" style:family="text">
      <style:text-properties fo:color="#2a6099" loext:opacity="100%" fo:font-weight="bold" officeooo:rsid="0004d0f1" fo:background-color="#eeeeee" loext:char-shading-value="0" style:font-weight-asian="bold" style:font-weight-complex="bold"/>
    </style:style>
    <style:style style:name="T71" style:family="text">
      <style:text-properties fo:font-size="12pt" officeooo:rsid="0004d0f1" style:font-size-asian="12pt" style:font-size-complex="12pt"/>
    </style:style>
    <style:style style:name="T72" style:family="text">
      <style:text-properties fo:font-size="12pt" officeooo:rsid="04b004b5" style:font-size-asian="12pt" style:font-size-complex="12pt"/>
    </style:style>
    <style:style style:name="T73" style:family="text">
      <style:text-properties officeooo:rsid="0004d0f1"/>
    </style:style>
    <style:style style:name="T74" style:family="text">
      <style:text-properties fo:color="#c9211e" loext:opacity="100%" fo:font-weight="bold" officeooo:rsid="0004d0f1" fo:background-color="#eeeeee" loext:char-shading-value="0" style:font-weight-asian="bold" style:font-weight-complex="bold"/>
    </style:style>
    <style:style style:name="T75" style:family="text">
      <style:text-properties fo:font-weight="bold" officeooo:rsid="0004d0f1" fo:background-color="#eeeeee" loext:char-shading-value="0" style:font-weight-asian="bold" style:font-weight-complex="bold"/>
    </style:style>
    <style:style style:name="T76" style:family="text">
      <style:text-properties officeooo:rsid="0004d0f1" fo:background-color="#eeeeee" loext:char-shading-value="0"/>
    </style:style>
    <style:style style:name="T77" style:family="text">
      <style:text-properties fo:color="#2a6099" loext:opacity="100%" officeooo:rsid="00b21ef0" fo:background-color="#eeeeee" loext:char-shading-value="0"/>
    </style:style>
    <style:style style:name="T78" style:family="text">
      <style:text-properties fo:color="#2a6099" loext:opacity="100%" officeooo:rsid="02408514" fo:background-color="#eeeeee" loext:char-shading-value="0"/>
    </style:style>
    <style:style style:name="T79" style:family="text">
      <style:text-properties officeooo:rsid="0004d0f1" fo:background-color="transparent" loext:char-shading-value="0"/>
    </style:style>
    <style:style style:name="T80" style:family="text">
      <style:text-properties fo:color="#c9211e" loext:opacity="100%" fo:font-weight="bold" officeooo:rsid="0004d0f1" style:font-weight-asian="bold" style:font-weight-complex="bold"/>
    </style:style>
    <style:style style:name="T81" style:family="text">
      <style:text-properties fo:font-weight="bold" officeooo:rsid="0004d0f1" style:font-weight-asian="bold" style:font-weight-complex="bold"/>
    </style:style>
    <style:style style:name="T82" style:family="text">
      <style:text-properties fo:color="#2a6099" loext:opacity="100%" officeooo:rsid="0004d0f1"/>
    </style:style>
    <style:style style:name="T83" style:family="text">
      <style:text-properties fo:color="#2a6099" loext:opacity="100%" fo:font-weight="bold" officeooo:rsid="0488df89" fo:background-color="#eeeeee" loext:char-shading-value="0" style:font-weight-asian="bold" style:font-weight-complex="bold"/>
    </style:style>
    <style:style style:name="T84" style:family="text">
      <style:text-properties fo:color="#2a6099" loext:opacity="100%" fo:font-weight="bold" officeooo:rsid="00b21ef0" fo:background-color="#eeeeee" loext:char-shading-value="0" style:font-weight-asian="bold" style:font-weight-complex="bold"/>
    </style:style>
    <style:style style:name="T85" style:family="text">
      <style:text-properties fo:color="#2a6099" loext:opacity="100%" fo:font-weight="bold" officeooo:rsid="025cd071" style:font-weight-asian="bold" style:font-weight-complex="bold"/>
    </style:style>
    <style:style style:name="T86" style:family="text">
      <style:text-properties fo:color="#2a6099" loext:opacity="100%" officeooo:rsid="0004d0f1" fo:background-color="#eeeeee" loext:char-shading-value="0"/>
    </style:style>
    <style:style style:name="T87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88" style:family="text">
      <style:text-properties fo:color="#2a6099" loext:opacity="100%" officeooo:rsid="025cd071" fo:background-color="#eeeeee" loext:char-shading-value="0"/>
    </style:style>
    <style:style style:name="T89" style:family="text">
      <style:text-properties fo:color="#2a6099" loext:opacity="100%" fo:font-weight="bold" officeooo:rsid="025cd071" fo:background-color="#eeeeee" loext:char-shading-value="0" style:font-name-asian="Calibri" style:font-weight-asian="bold" style:font-name-complex="Calibri" style:font-weight-complex="bold"/>
    </style:style>
    <style:style style:name="T90" style:family="text">
      <style:text-properties fo:color="#2a6099" loext:opacity="100%" fo:font-weight="bold" officeooo:rsid="02e2d508" fo:background-color="#eeeeee" loext:char-shading-value="0" style:font-name-asian="Calibri" style:font-weight-asian="bold" style:font-name-complex="Calibri" style:font-weight-complex="bold"/>
    </style:style>
    <style:style style:name="T91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92" style:family="text">
      <style:text-properties fo:color="#2a6099" loext:opacity="100%" fo:font-weight="bold" officeooo:rsid="003f7803" style:font-weight-asian="bold" style:font-weight-complex="bold"/>
    </style:style>
    <style:style style:name="T93" style:family="text">
      <style:text-properties fo:color="#2a6099" loext:opacity="100%" fo:font-weight="bold" officeooo:rsid="04b004b5" style:font-weight-asian="bold" style:font-weight-complex="bold"/>
    </style:style>
    <style:style style:name="T94" style:family="text">
      <style:text-properties fo:color="#3465a4" loext:opacity="100%" fo:font-weight="bold" officeooo:rsid="0004d0f1" style:font-weight-asian="bold" style:font-weight-complex="bold"/>
    </style:style>
    <style:style style:name="T95" style:family="text">
      <style:text-properties fo:color="#2a6099" loext:opacity="100%" officeooo:rsid="00b21ef0"/>
    </style:style>
    <style:style style:name="T96" style:family="text">
      <style:text-properties fo:color="#000000" loext:opacity="100%"/>
    </style:style>
    <style:style style:name="T97" style:family="text">
      <style:text-properties fo:color="#2a6099" loext:opacity="100%" fo:font-weight="bold" officeooo:rsid="02e3e664" style:font-weight-asian="bold" style:font-weight-complex="bold"/>
    </style:style>
    <style:style style:name="T98" style:family="text">
      <style:text-properties fo:color="#2a6099" loext:opacity="100%" fo:font-weight="bold" style:font-weight-asian="bold" style:font-weight-complex="bold"/>
    </style:style>
    <style:style style:name="T99" style:family="text">
      <style:text-properties fo:color="#c9211e" loext:opacity="100%" fo:font-weight="bold" officeooo:rsid="00b3efb2" style:font-weight-asian="bold" style:font-weight-complex="bold"/>
    </style:style>
    <style:style style:name="T100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101" style:family="text">
      <style:text-properties fo:color="#2a6099" loext:opacity="100%" style:text-underline-style="none" fo:font-weight="bold" officeooo:rsid="003468fb" style:font-weight-asian="bold" style:font-weight-complex="bold"/>
    </style:style>
    <style:style style:name="T102" style:family="text">
      <style:text-properties fo:color="#2a6099" loext:opacity="100%" style:text-underline-style="none" fo:font-weight="bold" officeooo:rsid="0005c2bd" style:font-weight-asian="bold" style:font-weight-complex="bold"/>
    </style:style>
    <style:style style:name="T103" style:family="text">
      <style:text-properties fo:color="#2a6099" loext:opacity="100%" style:text-underline-style="none" fo:font-weight="bold" officeooo:rsid="00b3efb2" style:font-weight-asian="bold" style:font-weight-complex="bold"/>
    </style:style>
    <style:style style:name="T104" style:family="text">
      <style:text-properties fo:color="#2a6099" loext:opacity="100%" style:text-underline-style="none" fo:font-weight="normal" officeooo:rsid="00b4b952" style:font-weight-asian="normal" style:font-weight-complex="normal"/>
    </style:style>
    <style:style style:name="T105" style:family="text">
      <style:text-properties style:text-underline-style="none" fo:font-weight="normal" officeooo:rsid="00b4b952" style:font-weight-asian="normal" style:font-weight-complex="normal"/>
    </style:style>
    <style:style style:name="T106" style:family="text">
      <style:text-properties fo:color="#000000" loext:opacity="100%" style:text-underline-style="solid" style:text-underline-width="auto" style:text-underline-color="font-color" fo:font-weight="bold" officeooo:rsid="00b4b952" style:font-weight-asian="bold" style:font-weight-complex="bold"/>
    </style:style>
    <style:style style:name="T107" style:family="text">
      <style:text-properties fo:color="#2a6099" loext:opacity="100%" style:text-underline-style="none" fo:font-weight="bold" officeooo:rsid="0488df89" style:font-weight-asian="bold" style:font-weight-complex="bold"/>
    </style:style>
    <style:style style:name="T108" style:family="text">
      <style:text-properties style:text-underline-style="solid" style:text-underline-width="auto" style:text-underline-color="font-color" fo:font-weight="bold" officeooo:rsid="00b4b952" style:font-weight-asian="bold" style:font-weight-complex="bold"/>
    </style:style>
    <style:style style:name="T109" style:family="text">
      <style:text-properties fo:color="#000000" loext:opacity="100%" fo:font-weight="bold" style:font-weight-asian="bold" style:font-weight-complex="bold"/>
    </style:style>
    <style:style style:name="T110" style:family="text">
      <style:text-properties fo:font-weight="bold" officeooo:rsid="00ce1e5f" style:font-weight-asian="bold" style:font-weight-complex="bold"/>
    </style:style>
    <style:style style:name="T111" style:family="text">
      <style:text-properties fo:font-size="13pt" style:font-size-asian="13pt" style:font-size-complex="13pt"/>
    </style:style>
    <style:style style:name="T112" style:family="text">
      <style:text-properties fo:font-size="13pt" officeooo:rsid="001157bb" style:font-size-asian="13pt" style:font-size-complex="13pt"/>
    </style:style>
    <style:style style:name="T113" style:family="text">
      <style:text-properties fo:color="#2a6099" loext:opacity="100%" fo:font-weight="bold" officeooo:rsid="049ed5a3" style:font-weight-asian="bold" style:font-weight-complex="bold"/>
    </style:style>
    <style:style style:name="T114" style:family="text">
      <style:text-properties fo:color="#2a6099" loext:opacity="100%" fo:font-weight="bold" officeooo:rsid="02e5b245" style:font-weight-asian="bold" style:font-weight-complex="bold"/>
    </style:style>
    <style:style style:name="T115" style:family="text">
      <style:text-properties fo:color="#2a6099" loext:opacity="100%" fo:font-weight="bold" officeooo:rsid="04872fc5" style:font-weight-asian="bold" style:font-weight-complex="bold"/>
    </style:style>
    <style:style style:name="T116" style:family="text">
      <style:text-properties fo:color="#2a6099" loext:opacity="100%" fo:font-weight="bold" officeooo:rsid="0260baac" style:font-weight-asian="bold" style:font-weight-complex="bold"/>
    </style:style>
    <style:style style:name="T117" style:family="text">
      <style:text-properties fo:color="#000000" loext:opacity="100%" fo:font-weight="bold" officeooo:rsid="00b4b952" style:font-weight-asian="bold" style:font-weight-complex="bold"/>
    </style:style>
    <style:style style:name="T118" style:family="text">
      <style:text-properties fo:color="#3465a4" loext:opacity="100%" officeooo:rsid="04872fc5"/>
    </style:style>
    <style:style style:name="T119" style:family="text">
      <style:text-properties fo:color="#3465a4" loext:opacity="100%" officeooo:rsid="025e5167"/>
    </style:style>
    <style:style style:name="T120" style:family="text">
      <style:text-properties fo:color="#000000" loext:opacity="100%" style:text-underline-style="solid" style:text-underline-width="auto" style:text-underline-color="font-color"/>
    </style:style>
    <style:style style:name="T121" style:family="text">
      <style:text-properties fo:color="#000000" loext:opacity="100%" style:text-underline-style="none"/>
    </style:style>
    <style:style style:name="T122" style:family="text">
      <style:text-properties fo:color="#c9211e" loext:opacity="100%" style:text-underline-style="none" fo:font-weight="bold" officeooo:rsid="0005f06a" style:font-weight-asian="bold" style:font-weight-complex="bold"/>
    </style:style>
    <style:style style:name="T123" style:family="text">
      <style:text-properties fo:color="#000000" loext:opacity="100%" style:text-underline-style="none" fo:font-weight="bold" officeooo:rsid="0005f06a" style:font-weight-asian="bold" style:font-weight-complex="bold"/>
    </style:style>
    <style:style style:name="T124" style:family="text">
      <style:text-properties style:text-underline-style="none" fo:font-weight="bold" officeooo:rsid="0005f06a" style:font-weight-asian="bold" style:font-weight-complex="bold"/>
    </style:style>
    <style:style style:name="T125" style:family="text">
      <style:text-properties style:text-underline-style="none" fo:font-weight="normal" officeooo:rsid="0005f06a" style:font-weight-asian="normal" style:font-weight-complex="normal"/>
    </style:style>
    <style:style style:name="T126" style:family="text">
      <style:text-properties fo:color="#3465a4" loext:opacity="100%" style:text-underline-style="none" fo:font-weight="bold" officeooo:rsid="04937564" style:font-weight-asian="bold" style:font-weight-complex="bold"/>
    </style:style>
    <style:style style:name="T127" style:family="text">
      <style:text-properties fo:color="#c9211e" loext:opacity="100%" style:text-underline-style="none" fo:font-weight="bold" officeooo:rsid="01af5fa0" style:font-weight-asian="bold" style:font-weight-complex="bold"/>
    </style:style>
    <style:style style:name="T128" style:family="text">
      <style:text-properties fo:color="#ffbf00" loext:opacity="100%" style:text-underline-style="none" fo:font-weight="bold" officeooo:rsid="01519bf9" style:font-weight-asian="bold" style:font-weight-complex="bold"/>
    </style:style>
    <style:style style:name="T129" style:family="text">
      <style:text-properties style:text-underline-style="none" fo:font-weight="normal" officeooo:rsid="01519bf9" style:font-weight-asian="normal" style:font-weight-complex="normal"/>
    </style:style>
    <style:style style:name="T130" style:family="text">
      <style:text-properties fo:color="#c9211e" loext:opacity="100%" style:text-underline-style="none" fo:font-weight="bold" officeooo:rsid="031c12ff" style:font-weight-asian="bold" style:font-weight-complex="bold"/>
    </style:style>
    <style:style style:name="T131" style:family="text">
      <style:text-properties fo:color="#999999" loext:opacity="100%" style:text-underline-style="none" fo:font-weight="bold" officeooo:rsid="01519bf9" style:font-weight-asian="bold" style:font-weight-complex="bold"/>
    </style:style>
    <style:style style:name="T132" style:family="text">
      <style:text-properties fo:color="#999999" loext:opacity="100%" style:text-underline-style="none" fo:font-weight="bold" officeooo:rsid="01af5fa0" style:font-weight-asian="bold" style:font-weight-complex="bold"/>
    </style:style>
    <style:style style:name="T133" style:family="text">
      <style:text-properties fo:color="#3465a4" loext:opacity="100%" style:text-underline-style="none" fo:font-weight="bold" officeooo:rsid="03f1c3c3" style:font-weight-asian="bold" style:font-weight-complex="bold"/>
    </style:style>
    <style:style style:name="T134" style:family="text">
      <style:text-properties fo:color="#c9211e" loext:opacity="100%" style:text-underline-style="none" fo:font-weight="bold" officeooo:rsid="01b60816" style:font-weight-asian="bold" style:font-weight-complex="bold"/>
    </style:style>
    <style:style style:name="T135" style:family="text">
      <style:text-properties fo:color="#b85c00" loext:opacity="100%" style:text-underline-style="none" fo:font-weight="bold" officeooo:rsid="01519bf9" style:font-weight-asian="bold" style:font-weight-complex="bold"/>
    </style:style>
    <style:style style:name="T136" style:family="text">
      <style:text-properties fo:color="#127622" loext:opacity="100%" fo:font-weight="bold" officeooo:rsid="02e36180" style:font-weight-asian="bold" style:font-weight-complex="bold"/>
    </style:style>
    <style:style style:name="T137" style:family="text">
      <style:text-properties fo:color="#000000" loext:opacity="100%" fo:font-weight="bold" officeooo:rsid="02e36180" style:font-weight-asian="bold" style:font-weight-complex="bold"/>
    </style:style>
    <style:style style:name="T138" style:family="text">
      <style:text-properties fo:color="#3465a4" loext:opacity="100%" fo:font-weight="bold" officeooo:rsid="0260baac" style:font-weight-asian="bold" style:font-weight-complex="bold"/>
    </style:style>
    <style:style style:name="T139" style:family="text">
      <style:text-properties fo:color="#3465a4" loext:opacity="100%" fo:font-weight="bold" officeooo:rsid="02408514" style:font-weight-asian="bold" style:font-weight-complex="bold"/>
    </style:style>
    <style:style style:name="T140" style:family="text">
      <style:text-properties fo:color="#3465a4" loext:opacity="100%" fo:font-weight="bold" officeooo:rsid="02c13944" style:font-weight-asian="bold" style:font-weight-complex="bold"/>
    </style:style>
    <style:style style:name="T141" style:family="text">
      <style:text-properties fo:color="#3465a4" loext:opacity="100%" fo:font-weight="bold" officeooo:rsid="02e36180" style:font-weight-asian="bold" style:font-weight-complex="bold"/>
    </style:style>
    <style:style style:name="T142" style:family="text">
      <style:text-properties fo:color="#3465a4" loext:opacity="100%" fo:font-weight="bold" officeooo:rsid="04863a97" style:font-weight-asian="bold" style:font-weight-complex="bold"/>
    </style:style>
    <style:style style:name="T143" style:family="text">
      <style:text-properties fo:color="#3465a4" loext:opacity="100%" fo:font-weight="bold" officeooo:rsid="04b4be8e" style:font-weight-asian="bold" style:font-weight-complex="bold"/>
    </style:style>
    <style:style style:name="T144" style:family="text">
      <style:text-properties fo:color="#c9211e" loext:opacity="100%" style:font-name="Carolingia" fo:font-weight="bold" officeooo:rsid="00ed8a6c" style:font-weight-asian="bold" style:font-weight-complex="bold"/>
    </style:style>
    <style:style style:name="T145" style:family="text">
      <style:text-properties style:font-name="Carolingia" fo:font-weight="bold" officeooo:rsid="00ed8a6c" style:font-weight-asian="bold" style:font-weight-complex="bold"/>
    </style:style>
    <style:style style:name="T146" style:family="text">
      <style:text-properties fo:font-size="12pt" officeooo:rsid="00ed8a6c" style:font-size-asian="12pt" style:font-size-complex="12pt"/>
    </style:style>
    <style:style style:name="T147" style:family="text">
      <style:text-properties fo:font-size="12pt" officeooo:rsid="00853802" style:font-size-asian="12pt" style:font-size-complex="12pt"/>
    </style:style>
    <style:style style:name="T148" style:family="text">
      <style:text-properties fo:font-size="12pt" officeooo:rsid="0105b326" style:font-size-asian="12pt" style:font-size-complex="12pt"/>
    </style:style>
    <style:style style:name="T149" style:family="text">
      <style:text-properties fo:font-size="12pt" officeooo:rsid="010b0d8f" style:font-size-asian="12pt" style:font-size-complex="12pt"/>
    </style:style>
    <style:style style:name="T150" style:family="text">
      <style:text-properties fo:font-size="12pt" officeooo:rsid="00fe7dc6" style:font-size-asian="12pt" style:font-size-complex="12pt"/>
    </style:style>
    <style:style style:name="T151" style:family="text">
      <style:text-properties fo:color="#3465a4" loext:opacity="100%" fo:font-size="12pt" fo:font-weight="bold" officeooo:rsid="04888e3e" style:font-size-asian="12pt" style:font-weight-asian="bold" style:font-size-complex="12pt" style:font-weight-complex="bold"/>
    </style:style>
    <style:style style:name="T152" style:family="text">
      <style:text-properties fo:font-size="12pt" officeooo:rsid="00e195de" style:font-size-asian="12pt" style:font-size-complex="12pt"/>
    </style:style>
    <style:style style:name="T153" style:family="text">
      <style:text-properties fo:font-size="12pt" officeooo:rsid="036aafc1" style:font-size-asian="12pt" style:font-size-complex="12pt"/>
    </style:style>
    <style:style style:name="T154" style:family="text">
      <style:text-properties fo:font-size="12pt" officeooo:rsid="018d6820" style:font-size-asian="12pt" style:font-size-complex="12pt"/>
    </style:style>
    <style:style style:name="T155" style:family="text">
      <style:text-properties fo:color="#3465a4" loext:opacity="100%" fo:font-size="12pt" fo:font-weight="bold" officeooo:rsid="00fe7dc6" style:font-size-asian="12pt" style:font-weight-asian="bold" style:font-size-complex="12pt" style:font-weight-complex="bold"/>
    </style:style>
    <style:style style:name="T156" style:family="text">
      <style:text-properties fo:color="#3465a4" loext:opacity="100%" fo:font-size="12pt" fo:font-weight="bold" officeooo:rsid="02e36180" style:font-size-asian="12pt" style:font-weight-asian="bold" style:font-size-complex="12pt" style:font-weight-complex="bold"/>
    </style:style>
    <style:style style:name="T157" style:family="text">
      <style:text-properties fo:color="#c9211e" loext:opacity="100%" officeooo:rsid="0484a453"/>
    </style:style>
    <style:style style:name="T158" style:family="text">
      <style:text-properties fo:color="#c9211e" loext:opacity="100%" fo:font-size="11pt" fo:font-weight="normal" officeooo:rsid="0484a453" style:font-size-asian="11pt" style:font-weight-asian="normal" style:font-size-complex="11pt" style:font-weight-complex="normal"/>
    </style:style>
    <style:style style:name="T159" style:family="text">
      <style:text-properties fo:color="#c9211e" loext:opacity="100%" fo:font-size="11pt" fo:font-weight="normal" officeooo:rsid="0496b007" style:font-size-asian="11pt" style:font-weight-asian="normal" style:font-size-complex="11pt" style:font-weight-complex="normal"/>
    </style:style>
    <style:style style:name="T160" style:family="text">
      <style:text-properties fo:color="#c9211e" loext:opacity="100%" fo:font-size="12pt" fo:font-weight="normal" officeooo:rsid="0496b007" style:font-size-asian="12pt" style:font-weight-asian="normal" style:font-size-complex="12pt" style:font-weight-complex="normal"/>
    </style:style>
    <style:style style:name="T161" style:family="text">
      <style:text-properties fo:color="#c9211e" loext:opacity="100%" fo:font-size="12pt" fo:font-weight="normal" style:font-size-asian="12pt" style:font-weight-asian="normal" style:font-size-complex="12pt" style:font-weight-complex="normal"/>
    </style:style>
    <style:style style:name="T162" style:family="text">
      <style:text-properties fo:color="#c9211e" loext:opacity="100%" fo:font-size="12pt" fo:font-weight="normal" officeooo:rsid="0484a453" style:font-size-asian="12pt" style:font-weight-asian="normal" style:font-size-complex="12pt" style:font-weight-complex="normal"/>
    </style:style>
    <style:style style:name="T163" style:family="text">
      <style:text-properties fo:color="#c9211e" loext:opacity="100%" fo:font-size="12pt" officeooo:rsid="0484a453" style:font-size-asian="12pt" style:font-size-complex="12pt"/>
    </style:style>
    <style:style style:name="T164" style:family="text">
      <style:text-properties fo:color="#c9211e" loext:opacity="100%" fo:font-size="15pt" style:text-underline-style="none" fo:font-weight="bold" officeooo:rsid="0104ebf3" style:font-size-asian="15pt" style:font-weight-asian="bold" style:font-size-complex="15pt" style:font-weight-complex="bold"/>
    </style:style>
    <style:style style:name="T165" style:family="text">
      <style:text-properties fo:font-size="15pt" style:text-underline-style="none" fo:font-weight="bold" officeooo:rsid="0104ebf3" style:font-size-asian="15pt" style:font-weight-asian="bold" style:font-size-complex="15pt" style:font-weight-complex="bold"/>
    </style:style>
    <style:style style:name="T166" style:family="text">
      <style:text-properties style:font-name="Calibri1" fo:font-size="12pt" style:font-size-asian="12pt" style:font-size-complex="12pt"/>
    </style:style>
    <style:style style:name="T167" style:family="text">
      <style:text-properties style:font-name="Calibri1" fo:font-size="12pt" fo:font-weight="bold" style:font-size-asian="12pt" style:font-weight-asian="bold" style:font-size-complex="12pt" style:font-weight-complex="bold"/>
    </style:style>
    <style:style style:name="T168" style:family="text">
      <style:text-properties style:font-name="Calibri1" fo:font-size="12pt" fo:font-weight="bold" officeooo:rsid="04a374a2" style:font-size-asian="12pt" style:font-weight-asian="bold" style:font-size-complex="12pt" style:font-weight-complex="bold"/>
    </style:style>
    <style:style style:name="T169" style:family="text">
      <style:text-properties style:font-name="Calibri1" fo:font-size="12pt" officeooo:rsid="0b04799e" style:font-size-asian="12pt" style:font-size-complex="12pt"/>
    </style:style>
    <style:style style:name="T170" style:family="text">
      <style:text-properties style:font-name="Calibri1" fo:font-size="12pt" officeooo:rsid="04a374a2" style:font-size-asian="12pt" style:font-size-complex="12pt"/>
    </style:style>
    <style:style style:name="T171" style:family="text">
      <style:text-properties style:font-name="Calibri1" fo:font-size="10pt" style:text-underline-style="none" fo:font-weight="bold" officeooo:rsid="0145d552" style:font-size-asian="10pt" style:font-weight-asian="bold" style:font-size-complex="10pt" style:font-weight-complex="bold"/>
    </style:style>
    <style:style style:name="T172" style:family="text">
      <style:text-properties style:font-name="Calibri1" fo:font-size="10pt" style:text-underline-style="none" fo:font-weight="bold" officeooo:rsid="048ad4e4" style:font-size-asian="10pt" style:font-weight-asian="bold" style:font-size-complex="10pt" style:font-weight-complex="bold"/>
    </style:style>
    <style:style style:name="T173" style:family="text">
      <style:text-properties style:font-name="Calibri1" fo:font-size="10pt" style:text-underline-style="none" fo:font-weight="bold" officeooo:rsid="047d9eb0" style:font-size-asian="10pt" style:font-weight-asian="bold" style:font-size-complex="10pt" style:font-weight-complex="bold"/>
    </style:style>
    <style:style style:name="T174" style:family="text">
      <style:text-properties style:font-name="Calibri1" fo:font-size="10pt" style:text-underline-style="none" fo:font-weight="bold" officeooo:rsid="04b4be8e" style:font-size-asian="10pt" style:font-weight-asian="bold" style:font-size-complex="10pt" style:font-weight-complex="bold"/>
    </style:style>
    <style:style style:name="T175" style:family="text">
      <style:text-properties style:font-name="Calibri1" fo:font-size="10pt" style:text-underline-style="none" fo:font-weight="bold" officeooo:rsid="034c5570" style:font-size-asian="10pt" style:font-weight-asian="bold" style:font-size-complex="10pt" style:font-weight-complex="bold"/>
    </style:style>
    <style:style style:name="T176" style:family="text">
      <style:text-properties style:font-name="Calibri1" fo:font-size="10pt" style:text-underline-style="none" fo:font-weight="bold" officeooo:rsid="046c116d" style:font-size-asian="10pt" style:font-weight-asian="bold" style:font-size-complex="10pt" style:font-weight-complex="bold"/>
    </style:style>
    <style:style style:name="T177" style:family="text">
      <style:text-properties fo:font-size="6pt" style:text-underline-style="none" fo:font-weight="normal" officeooo:rsid="000a2a9b" style:font-size-asian="6pt" style:font-weight-asian="normal" style:font-size-complex="6pt" style:font-weight-complex="normal"/>
    </style:style>
    <style:style style:name="T178" style:family="text">
      <style:text-properties officeooo:rsid="04b41658"/>
    </style:style>
    <style:style style:name="T179" style:family="text">
      <style:text-properties officeooo:rsid="03e69fff"/>
    </style:style>
    <style:style style:name="T180" style:family="text">
      <style:text-properties officeooo:rsid="03aeef60"/>
    </style:style>
    <style:style style:name="T181" style:family="text">
      <style:text-properties officeooo:rsid="01943cb6"/>
    </style:style>
    <style:style style:name="T182" style:family="text">
      <style:text-properties officeooo:rsid="03b398c1"/>
    </style:style>
    <style:style style:name="T183" style:family="text">
      <style:text-properties officeooo:rsid="038a6bf5"/>
    </style:style>
    <style:style style:name="T184" style:family="text">
      <style:text-properties fo:font-weight="bold" officeooo:rsid="03b568b7" style:font-weight-asian="bold" style:font-weight-complex="bold"/>
    </style:style>
    <style:style style:name="T185" style:family="text">
      <style:text-properties officeooo:rsid="03579827"/>
    </style:style>
    <style:style style:name="T186" style:family="text">
      <style:text-properties officeooo:rsid="00c262ee"/>
    </style:style>
    <style:style style:name="T187" style:family="text">
      <style:text-properties fo:font-weight="bold" officeooo:rsid="03b398c1" style:font-weight-asian="bold" style:font-weight-complex="bold"/>
    </style:style>
    <style:style style:name="T188" style:family="text">
      <style:text-properties officeooo:rsid="05ad8c4b"/>
    </style:style>
    <style:style style:name="T189" style:family="text">
      <style:text-properties fo:font-weight="bold" officeooo:rsid="00c262ee" style:font-weight-asian="bold" style:font-weight-complex="bold"/>
    </style:style>
    <style:style style:name="T190" style:family="text">
      <style:text-properties fo:font-weight="normal" officeooo:rsid="0497d2fa" style:font-weight-asian="normal" style:font-weight-complex="normal"/>
    </style:style>
    <style:style style:name="T191" style:family="text">
      <style:text-properties fo:font-weight="normal" officeooo:rsid="00c262ee" style:font-weight-asian="normal" style:font-weight-complex="normal"/>
    </style:style>
    <style:style style:name="T192" style:family="text">
      <style:text-properties fo:font-weight="normal" officeooo:rsid="03b398c1" style:font-weight-asian="normal" style:font-weight-complex="normal"/>
    </style:style>
    <style:style style:name="T193" style:family="text">
      <style:text-properties fo:font-weight="bold" officeooo:rsid="0497d2fa" style:font-weight-asian="bold" style:font-weight-complex="bold"/>
    </style:style>
    <style:style style:name="T194" style:family="text">
      <style:text-properties fo:font-weight="normal" officeooo:rsid="03b568b7" style:font-weight-asian="normal" style:font-weight-complex="normal"/>
    </style:style>
    <style:style style:name="T195" style:family="text">
      <style:text-properties fo:font-weight="bold" officeooo:rsid="0196a987" style:font-weight-asian="bold" style:font-weight-complex="bold"/>
    </style:style>
    <style:style style:name="T196" style:family="text">
      <style:text-properties fo:font-weight="bold" officeooo:rsid="019731bb" style:font-weight-asian="bold" style:font-weight-complex="bold"/>
    </style:style>
    <style:style style:name="T197" style:family="text">
      <style:text-properties fo:font-weight="bold" officeooo:rsid="03b7312a" style:font-weight-asian="bold" style:font-weight-complex="bold"/>
    </style:style>
    <style:style style:name="T198" style:family="text">
      <style:text-properties fo:font-weight="normal" officeooo:rsid="03b7312a" style:font-weight-asian="normal" style:font-weight-complex="normal"/>
    </style:style>
    <style:style style:name="T199" style:family="text">
      <style:text-properties officeooo:rsid="00bfa244"/>
    </style:style>
    <style:style style:name="T200" style:family="text">
      <style:text-properties style:text-underline-style="none" fo:font-weight="bold" style:font-weight-asian="bold" style:font-weight-complex="bold"/>
    </style:style>
    <style:style style:name="T201" style:family="text">
      <style:text-properties style:text-underline-style="none"/>
    </style:style>
    <style:style style:name="T202" style:family="text">
      <style:text-properties style:text-underline-style="none" officeooo:rsid="03b7468b"/>
    </style:style>
    <style:style style:name="T203" style:family="text">
      <style:text-properties style:text-underline-style="none" officeooo:rsid="0425f73c"/>
    </style:style>
    <style:style style:name="T204" style:family="text">
      <style:text-properties style:text-underline-style="none" fo:font-weight="bold" officeooo:rsid="03b7468b" style:font-weight-asian="bold" style:font-weight-complex="bold"/>
    </style:style>
    <style:style style:name="T205" style:family="text">
      <style:text-properties style:text-underline-style="none" officeooo:rsid="03b8d5e9"/>
    </style:style>
    <style:style style:name="T206" style:family="text">
      <style:text-properties style:text-underline-style="none" fo:font-weight="bold" officeooo:rsid="03b8d5e9" style:font-weight-asian="bold" style:font-weight-complex="bold"/>
    </style:style>
    <style:style style:name="T207" style:family="text">
      <style:text-properties style:text-underline-style="none" officeooo:rsid="0618e725"/>
    </style:style>
    <style:style style:name="T208" style:family="text">
      <style:text-properties fo:color="#000000" loext:opacity="100%" fo:font-weight="normal" officeooo:rsid="035dd688" style:font-weight-asian="normal" style:font-weight-complex="normal"/>
    </style:style>
    <style:style style:name="T209" style:family="text">
      <style:text-properties fo:color="#000000" loext:opacity="100%" fo:font-weight="normal" officeooo:rsid="03baeeec" style:font-weight-asian="normal" style:font-weight-complex="normal"/>
    </style:style>
    <style:style style:name="T210" style:family="text">
      <style:text-properties fo:color="#000000" loext:opacity="100%" fo:font-weight="bold" officeooo:rsid="035dd688" style:font-weight-asian="bold" style:font-weight-complex="bold"/>
    </style:style>
    <style:style style:name="T211" style:family="text">
      <style:text-properties fo:color="#000000" loext:opacity="100%" fo:font-weight="bold" officeooo:rsid="03baeeec" style:font-weight-asian="bold" style:font-weight-complex="bold"/>
    </style:style>
    <style:style style:name="T212" style:family="text">
      <style:text-properties fo:color="#000000" loext:opacity="100%" fo:font-size="12pt" style:text-underline-style="none" fo:font-weight="bold" officeooo:rsid="035dd688" style:font-size-asian="12pt" style:font-weight-asian="bold" style:font-size-complex="12pt" style:font-weight-complex="bold"/>
    </style:style>
    <style:style style:name="T213" style:family="text">
      <style:text-properties fo:color="#000000" loext:opacity="100%" fo:font-size="12pt" style:text-underline-style="none" fo:font-weight="normal" officeooo:rsid="035dd688" style:font-size-asian="12pt" style:font-weight-asian="normal" style:font-size-complex="12pt" style:font-weight-complex="normal"/>
    </style:style>
    <style:style style:name="T214" style:family="text">
      <style:text-properties fo:font-weight="bold" officeooo:rsid="04b41658" style:font-weight-asian="bold" style:font-weight-complex="bold"/>
    </style:style>
    <style:style style:name="T215" style:family="text">
      <style:text-properties fo:font-weight="bold" officeooo:rsid="03e79fd4" style:font-weight-asian="bold" style:font-weight-complex="bold"/>
    </style:style>
    <style:style style:name="T216" style:family="text">
      <style:text-properties fo:font-weight="bold" officeooo:rsid="0388a7cb" style:font-weight-asian="bold" style:font-weight-complex="bold"/>
    </style:style>
    <style:style style:name="T217" style:family="text">
      <style:text-properties style:text-underline-style="none" fo:font-weight="bold" officeooo:rsid="0281cff2" style:font-weight-asian="bold" style:font-weight-complex="bold"/>
    </style:style>
    <style:style style:name="T218" style:family="text">
      <style:text-properties style:text-underline-style="none" fo:font-weight="bold" officeooo:rsid="038a6bf5" style:font-weight-asian="bold" style:font-weight-complex="bold"/>
    </style:style>
    <style:style style:name="T219" style:family="text">
      <style:text-properties style:text-underline-style="none" fo:font-weight="bold" officeooo:rsid="038b7b79" style:font-weight-asian="bold" style:font-weight-complex="bold"/>
    </style:style>
    <style:style style:name="T220" style:family="text">
      <style:text-properties officeooo:rsid="038b7b79"/>
    </style:style>
    <style:style style:name="T221" style:family="text">
      <style:text-properties officeooo:rsid="00b53b22"/>
    </style:style>
    <style:style style:name="T222" style:family="text">
      <style:text-properties officeooo:rsid="01a7a137"/>
    </style:style>
    <style:style style:name="T223" style:family="text">
      <style:text-properties style:text-underline-style="none" officeooo:rsid="035dd688"/>
    </style:style>
    <style:style style:name="T224" style:family="text">
      <style:text-properties fo:font-weight="normal" officeooo:rsid="00b53b22" style:font-weight-asian="normal" style:font-weight-complex="normal"/>
    </style:style>
    <style:style style:name="T225" style:family="text">
      <style:text-properties fo:font-weight="bold" officeooo:rsid="00b53b22" style:font-weight-asian="bold" style:font-weight-complex="bold"/>
    </style:style>
    <style:style style:name="T226" style:family="text">
      <style:text-properties style:text-underline-style="none" officeooo:rsid="00bfa244"/>
    </style:style>
    <style:style style:name="T227" style:family="text">
      <style:text-properties style:text-underline-style="none" officeooo:rsid="0375ff29"/>
    </style:style>
    <style:style style:name="T228" style:family="text">
      <style:text-properties officeooo:rsid="00b56951"/>
    </style:style>
    <style:style style:name="T229" style:family="text">
      <style:text-properties fo:font-weight="bold" officeooo:rsid="00b56951" style:font-weight-asian="bold" style:font-weight-complex="bold"/>
    </style:style>
    <style:style style:name="T230" style:family="text">
      <style:text-properties fo:font-weight="bold" officeooo:rsid="01a7a137" style:font-weight-asian="bold" style:font-weight-complex="bold"/>
    </style:style>
    <style:style style:name="T231" style:family="text">
      <style:text-properties fo:font-weight="normal" style:font-weight-asian="normal" style:font-weight-complex="normal"/>
    </style:style>
    <style:style style:name="T232" style:family="text">
      <style:text-properties officeooo:rsid="01a93f73"/>
    </style:style>
    <style:style style:name="T233" style:family="text">
      <style:text-properties fo:font-weight="bold" officeooo:rsid="01a93f73" style:font-weight-asian="bold" style:font-weight-complex="bold"/>
    </style:style>
    <style:style style:name="T234" style:family="text">
      <style:text-properties officeooo:rsid="01aaa61c"/>
    </style:style>
    <style:style style:name="T235" style:family="text">
      <style:text-properties style:text-underline-style="solid" style:text-underline-width="auto" style:text-underline-color="font-color"/>
    </style:style>
    <style:style style:name="T236" style:family="text">
      <style:text-properties style:text-underline-style="solid" style:text-underline-width="auto" style:text-underline-color="font-color" officeooo:rsid="00b53b22"/>
    </style:style>
    <style:style style:name="T237" style:family="text">
      <style:text-properties style:text-underline-style="none" officeooo:rsid="00b7ead2"/>
    </style:style>
    <style:style style:name="T238" style:family="text">
      <style:text-properties officeooo:rsid="01a6b33e"/>
    </style:style>
    <style:style style:name="T239" style:family="text">
      <style:text-properties officeooo:rsid="04aa245f"/>
    </style:style>
    <style:style style:name="T240" style:family="text">
      <style:text-properties officeooo:rsid="033818a9"/>
    </style:style>
    <style:style style:name="T241" style:family="text">
      <style:text-properties fo:color="#000000" loext:opacity="100%" fo:font-weight="normal" officeooo:rsid="00b53b22" style:font-weight-asian="normal" style:font-weight-complex="normal"/>
    </style:style>
    <style:style style:name="T242" style:family="text">
      <style:text-properties fo:color="#000000" loext:opacity="100%" officeooo:rsid="00b53b22"/>
    </style:style>
    <style:style style:name="T243" style:family="text">
      <style:text-properties fo:font-weight="bold" officeooo:rsid="03d7d59d" style:font-weight-asian="bold" style:font-weight-complex="bold"/>
    </style:style>
    <style:style style:name="T244" style:family="text">
      <style:text-properties fo:font-weight="bold" officeooo:rsid="007c94d8" style:font-weight-asian="bold" style:font-weight-complex="bold"/>
    </style:style>
    <style:style style:name="T245" style:family="text">
      <style:text-properties style:text-underline-style="none" fo:font-weight="bold" officeooo:rsid="038c4b2d" style:font-weight-asian="bold" style:font-weight-complex="bold"/>
    </style:style>
    <style:style style:name="T246" style:family="text">
      <style:text-properties officeooo:rsid="038c4b2d"/>
    </style:style>
    <style:style style:name="T247" style:family="text">
      <style:text-properties officeooo:rsid="007d91ab"/>
    </style:style>
    <style:style style:name="T248" style:family="text">
      <style:text-properties officeooo:rsid="008a43a6"/>
    </style:style>
    <style:style style:name="T249" style:family="text">
      <style:text-properties officeooo:rsid="033b618f"/>
    </style:style>
    <style:style style:name="T250" style:family="text">
      <style:text-properties officeooo:rsid="03399623"/>
    </style:style>
    <style:style style:name="T251" style:family="text">
      <style:text-properties officeooo:rsid="007c94d8"/>
    </style:style>
    <style:style style:name="T252" style:family="text">
      <style:text-properties officeooo:rsid="0085721d"/>
    </style:style>
    <style:style style:name="T253" style:family="text">
      <style:text-properties officeooo:rsid="034f95ea"/>
    </style:style>
    <style:style style:name="T254" style:family="text">
      <style:text-properties officeooo:rsid="00add08b"/>
    </style:style>
    <style:style style:name="T255" style:family="text">
      <style:text-properties fo:font-weight="bold" officeooo:rsid="00abb1f9" style:font-weight-asian="bold" style:font-weight-complex="bold"/>
    </style:style>
    <style:style style:name="T256" style:family="text">
      <style:text-properties officeooo:rsid="00895898"/>
    </style:style>
    <style:style style:name="T257" style:family="text">
      <style:text-properties officeooo:rsid="04c56db5"/>
    </style:style>
    <style:style style:name="T258" style:family="text">
      <style:text-properties fo:font-weight="bold" officeooo:rsid="0085721d" style:font-weight-asian="bold" style:font-weight-complex="bold"/>
    </style:style>
    <style:style style:name="T259" style:family="text">
      <style:text-properties fo:font-weight="bold" officeooo:rsid="04c1a5e8" style:font-weight-asian="bold" style:font-weight-complex="bold"/>
    </style:style>
    <style:style style:name="T260" style:family="text">
      <style:text-properties fo:font-weight="bold" officeooo:rsid="01ac9d28" style:font-weight-asian="bold" style:font-weight-complex="bold"/>
    </style:style>
    <style:style style:name="T261" style:family="text">
      <style:text-properties officeooo:rsid="01ac9d28"/>
    </style:style>
    <style:style style:name="T262" style:family="text">
      <style:text-properties style:text-underline-style="none" officeooo:rsid="04c22ca3"/>
    </style:style>
    <style:style style:name="T263" style:family="text">
      <style:text-properties style:text-underline-style="none" fo:font-weight="bold" officeooo:rsid="007c94d8" style:font-weight-asian="bold" style:font-weight-complex="bold"/>
    </style:style>
    <style:style style:name="T264" style:family="text">
      <style:text-properties style:text-underline-style="none" officeooo:rsid="007c94d8"/>
    </style:style>
    <style:style style:name="T265" style:family="text">
      <style:text-properties style:text-underline-style="none" fo:font-weight="bold" officeooo:rsid="01ac9d28" style:font-weight-asian="bold" style:font-weight-complex="bold"/>
    </style:style>
    <style:style style:name="T266" style:family="text">
      <style:text-properties style:text-underline-style="none" fo:font-weight="bold" officeooo:rsid="0085721d" style:font-weight-asian="bold" style:font-weight-complex="bold"/>
    </style:style>
    <style:style style:name="T267" style:family="text">
      <style:text-properties style:text-underline-style="none" officeooo:rsid="0085721d"/>
    </style:style>
    <style:style style:name="T268" style:family="text">
      <style:text-properties style:text-underline-style="none" officeooo:rsid="026bbeec"/>
    </style:style>
    <style:style style:name="T269" style:family="text">
      <style:text-properties style:text-underline-style="none" officeooo:rsid="01ac9d28"/>
    </style:style>
    <style:style style:name="T270" style:family="text">
      <style:text-properties style:text-underline-style="none" fo:font-weight="bold" officeooo:rsid="04c1a5e8" style:font-weight-asian="bold" style:font-weight-complex="bold"/>
    </style:style>
    <style:style style:name="T271" style:family="text">
      <style:text-properties style:text-underline-style="none" officeooo:rsid="04c56db5"/>
    </style:style>
    <style:style style:name="T272" style:family="text">
      <style:text-properties style:text-underline-style="none" fo:font-weight="bold" officeooo:rsid="04c3c415" style:font-weight-asian="bold" style:font-weight-complex="bold"/>
    </style:style>
    <style:style style:name="T273" style:family="text">
      <style:text-properties officeooo:rsid="01accf42"/>
    </style:style>
    <style:style style:name="T274" style:family="text">
      <style:text-properties style:text-underline-style="none" fo:font-weight="bold" officeooo:rsid="01accf42" style:font-weight-asian="bold" style:font-weight-complex="bold"/>
    </style:style>
    <style:style style:name="T275" style:family="text">
      <style:text-properties officeooo:rsid="008159cc"/>
    </style:style>
    <style:style style:name="T276" style:family="text">
      <style:text-properties officeooo:rsid="04ab9410"/>
    </style:style>
    <style:style style:name="T277" style:family="text">
      <style:text-properties officeooo:rsid="04c6fc9f"/>
    </style:style>
    <style:style style:name="T278" style:family="text">
      <style:text-properties officeooo:rsid="04c82b90"/>
    </style:style>
    <style:style style:name="T279" style:family="text">
      <style:text-properties officeooo:rsid="04c991fe"/>
    </style:style>
    <style:style style:name="T280" style:family="text">
      <style:text-properties officeooo:rsid="008214ee"/>
    </style:style>
    <style:style style:name="T281" style:family="text">
      <style:text-properties officeooo:rsid="008381cd"/>
    </style:style>
    <style:style style:name="T282" style:family="text">
      <style:text-properties officeooo:rsid="04bd77c1"/>
    </style:style>
    <style:style style:name="T283" style:family="text">
      <style:text-properties style:text-underline-style="solid" style:text-underline-width="auto" style:text-underline-color="font-color" officeooo:rsid="008159cc"/>
    </style:style>
    <style:style style:name="T284" style:family="text">
      <style:text-properties style:text-underline-style="solid" style:text-underline-width="auto" style:text-underline-color="font-color" officeooo:rsid="007d91ab"/>
    </style:style>
    <style:style style:name="T285" style:family="text">
      <style:text-properties officeooo:rsid="01ae5e11"/>
    </style:style>
    <style:style style:name="T286" style:family="text">
      <style:text-properties officeooo:rsid="008dc81d"/>
    </style:style>
    <style:style style:name="T287" style:family="text">
      <style:text-properties officeooo:rsid="008f23da"/>
    </style:style>
    <style:style style:name="T288" style:family="text">
      <style:text-properties officeooo:rsid="033d57c6"/>
    </style:style>
    <style:style style:name="T289" style:family="text">
      <style:text-properties officeooo:rsid="008f5682"/>
    </style:style>
    <style:style style:name="T290" style:family="text">
      <style:text-properties officeooo:rsid="00926f49"/>
    </style:style>
    <style:style style:name="T291" style:family="text">
      <style:text-properties officeooo:rsid="033ef023"/>
    </style:style>
    <style:style style:name="T292" style:family="text">
      <style:text-properties officeooo:rsid="00947a5d"/>
    </style:style>
    <style:style style:name="T293" style:family="text">
      <style:text-properties officeooo:rsid="00af2465"/>
    </style:style>
    <style:style style:name="T294" style:family="text">
      <style:text-properties officeooo:rsid="0340e3b0"/>
    </style:style>
    <style:style style:name="T295" style:family="text">
      <style:text-properties style:text-underline-style="none" fo:font-weight="normal" officeooo:rsid="00926f49" style:font-weight-asian="normal" style:font-weight-complex="normal"/>
    </style:style>
    <style:style style:name="T296" style:family="text">
      <style:text-properties officeooo:rsid="04b2d781"/>
    </style:style>
    <style:style style:name="T297" style:family="text">
      <style:text-properties officeooo:rsid="03e79fd4"/>
    </style:style>
    <style:style style:name="T298" style:family="text">
      <style:text-properties officeooo:rsid="03ecbd20"/>
    </style:style>
    <style:style style:name="T299" style:family="text">
      <style:text-properties officeooo:rsid="0388a7cb"/>
    </style:style>
    <style:style style:name="T300" style:family="text">
      <style:text-properties officeooo:rsid="0281cff2"/>
    </style:style>
    <style:style style:name="T301" style:family="text">
      <style:text-properties officeooo:rsid="038de91d"/>
    </style:style>
    <style:style style:name="T302" style:family="text">
      <style:text-properties officeooo:rsid="00c87703"/>
    </style:style>
    <style:style style:name="T303" style:family="text">
      <style:text-properties officeooo:rsid="05452d8c"/>
    </style:style>
    <style:style style:name="T304" style:family="text">
      <style:text-properties style:font-name="Calibri" officeooo:rsid="05452d8c" style:font-name-asian="Calibri" style:font-name-complex="Calibri"/>
    </style:style>
    <style:style style:name="T305" style:family="text">
      <style:text-properties style:font-name="Calibri" officeooo:rsid="05452d8c" style:font-name-asian="NSimSun" style:font-name-complex="Lucida Sans1"/>
    </style:style>
    <style:style style:name="T306" style:family="text">
      <style:text-properties style:text-underline-style="none" fo:font-weight="bold" officeooo:rsid="035dd688" style:font-weight-asian="bold" style:font-weight-complex="bold"/>
    </style:style>
    <style:style style:name="T307" style:family="text">
      <style:text-properties style:text-underline-style="none" fo:font-weight="bold" officeooo:rsid="036c5ebd" style:font-weight-asian="bold" style:font-weight-complex="bold"/>
    </style:style>
    <style:style style:name="T308" style:family="text">
      <style:text-properties style:text-underline-style="none" fo:font-weight="bold" officeooo:rsid="05452d8c" style:font-weight-asian="bold" style:font-weight-complex="bold"/>
    </style:style>
    <style:style style:name="T309" style:family="text">
      <style:text-properties style:text-underline-style="none" fo:font-weight="bold" officeooo:rsid="037473e2" style:font-weight-asian="bold" style:font-weight-complex="bold"/>
    </style:style>
    <style:style style:name="T310" style:family="text">
      <style:text-properties officeooo:rsid="00cd7af5"/>
    </style:style>
    <style:style style:name="T311" style:family="text">
      <style:text-properties officeooo:rsid="05473b44"/>
    </style:style>
    <style:style style:name="T312" style:family="text">
      <style:text-properties officeooo:rsid="054852eb"/>
    </style:style>
    <style:style style:name="T313" style:family="text">
      <style:text-properties officeooo:rsid="054888a8"/>
    </style:style>
    <style:style style:name="T314" style:family="text">
      <style:text-properties fo:font-weight="bold" officeooo:rsid="054888a8" style:font-weight-asian="bold" style:font-weight-complex="bold"/>
    </style:style>
    <style:style style:name="T315" style:family="text">
      <style:text-properties fo:font-weight="normal" officeooo:rsid="0549c1d9" style:font-weight-asian="normal" style:font-weight-complex="normal"/>
    </style:style>
    <style:style style:name="T316" style:family="text">
      <style:text-properties fo:font-weight="bold" officeooo:rsid="0549c1d9" style:font-weight-asian="bold" style:font-weight-complex="bold"/>
    </style:style>
    <style:style style:name="T317" style:family="text">
      <style:text-properties fo:font-weight="normal" officeooo:rsid="05786748" style:font-weight-asian="normal" style:font-weight-complex="normal"/>
    </style:style>
    <style:style style:name="T318" style:family="text">
      <style:text-properties fo:font-weight="bold" officeooo:rsid="01b14f87" style:font-weight-asian="bold" style:font-weight-complex="bold"/>
    </style:style>
    <style:style style:name="T319" style:family="text">
      <style:text-properties fo:font-weight="normal" officeooo:rsid="04f2f890" style:font-weight-asian="normal" style:font-weight-complex="normal"/>
    </style:style>
    <style:style style:name="T320" style:family="text">
      <style:text-properties fo:font-weight="bold" officeooo:rsid="04f2f890" style:font-weight-asian="bold" style:font-weight-complex="bold"/>
    </style:style>
    <style:style style:name="T321" style:family="text">
      <style:text-properties officeooo:rsid="00ca6596"/>
    </style:style>
    <style:style style:name="T322" style:family="text">
      <style:text-properties officeooo:rsid="054568b9"/>
    </style:style>
    <style:style style:name="T323" style:family="text">
      <style:text-properties officeooo:rsid="0545aac1"/>
    </style:style>
    <style:style style:name="T324" style:family="text">
      <style:text-properties officeooo:rsid="049a4c15"/>
    </style:style>
    <style:style style:name="T325" style:family="text">
      <style:text-properties fo:font-weight="bold" officeooo:rsid="0545aac1" style:font-weight-asian="bold" style:font-weight-complex="bold"/>
    </style:style>
    <style:style style:name="T326" style:family="text">
      <style:text-properties officeooo:rsid="0545eb6e"/>
    </style:style>
    <style:style style:name="T327" style:family="text">
      <style:text-properties officeooo:rsid="0777682a"/>
    </style:style>
    <style:style style:name="T328" style:family="text">
      <style:text-properties officeooo:rsid="0498b00f"/>
    </style:style>
    <style:style style:name="T329" style:family="text">
      <style:text-properties officeooo:rsid="01e5325b"/>
    </style:style>
    <style:style style:name="T330" style:family="text">
      <style:text-properties officeooo:rsid="01e7d2f8"/>
    </style:style>
    <style:style style:name="T331" style:family="text">
      <style:text-properties fo:font-weight="bold" officeooo:rsid="023e878e" style:font-weight-asian="bold" style:font-weight-complex="bold"/>
    </style:style>
    <style:style style:name="T332" style:family="text">
      <style:text-properties fo:font-weight="bold" officeooo:rsid="0498b00f" style:font-weight-asian="bold" style:font-weight-complex="bold"/>
    </style:style>
    <style:style style:name="T333" style:family="text">
      <style:text-properties officeooo:rsid="023e878e"/>
    </style:style>
    <style:style style:name="T334" style:family="text">
      <style:text-properties officeooo:rsid="03a8830b"/>
    </style:style>
    <style:style style:name="T335" style:family="text">
      <style:text-properties officeooo:rsid="024fac6c"/>
    </style:style>
    <style:style style:name="T336" style:family="text">
      <style:text-properties fo:font-size="12pt" fo:font-weight="normal" officeooo:rsid="04b048ce" style:font-size-asian="12pt" style:font-weight-asian="normal" style:font-size-complex="12pt" style:font-weight-complex="normal"/>
    </style:style>
    <style:style style:name="T337" style:family="text">
      <style:text-properties officeooo:rsid="003f7803"/>
    </style:style>
    <style:style style:name="T338" style:family="text">
      <style:text-properties fo:font-size="12pt" officeooo:rsid="04b048ce" style:font-size-asian="12pt" style:font-size-complex="12pt"/>
    </style:style>
    <style:style style:name="T339" style:family="text">
      <style:text-properties officeooo:rsid="01249e8e"/>
    </style:style>
    <style:style style:name="T340" style:family="text">
      <style:text-properties officeooo:rsid="012495cb"/>
    </style:style>
    <style:style style:name="T341" style:family="text">
      <style:text-properties officeooo:rsid="002cedcc"/>
    </style:style>
    <style:style style:name="T342" style:family="text">
      <style:text-properties officeooo:rsid="00e73d7d"/>
    </style:style>
    <style:style style:name="T343" style:family="text">
      <style:text-properties officeooo:rsid="005b25b8"/>
    </style:style>
    <style:style style:name="T344" style:family="text">
      <style:text-properties officeooo:rsid="0260baac"/>
    </style:style>
    <style:style style:name="T345" style:family="text">
      <style:text-properties officeooo:rsid="005b8448"/>
    </style:style>
    <style:style style:name="T346" style:family="text">
      <style:text-properties fo:font-weight="normal" officeooo:rsid="005b8448" style:font-weight-asian="normal" style:font-weight-complex="normal"/>
    </style:style>
    <style:style style:name="T347" style:family="text">
      <style:text-properties officeooo:rsid="02c13944"/>
    </style:style>
    <style:style style:name="T348" style:family="text">
      <style:text-properties fo:font-weight="normal" officeooo:rsid="02c13944" style:font-weight-asian="normal" style:font-weight-complex="normal"/>
    </style:style>
    <style:style style:name="T349" style:family="text">
      <style:text-properties fo:font-weight="normal" officeooo:rsid="0260baac" style:font-weight-asian="normal" style:font-weight-complex="normal"/>
    </style:style>
    <style:style style:name="T350" style:family="text">
      <style:text-properties fo:font-weight="normal" officeooo:rsid="006175bb" style:font-weight-asian="normal" style:font-weight-complex="normal"/>
    </style:style>
    <style:style style:name="T351" style:family="text">
      <style:text-properties fo:font-weight="normal" officeooo:rsid="005c85e3" style:font-weight-asian="normal" style:font-weight-complex="normal"/>
    </style:style>
    <style:style style:name="T352" style:family="text">
      <style:text-properties fo:font-weight="normal" officeooo:rsid="005e707c" style:font-weight-asian="normal" style:font-weight-complex="normal"/>
    </style:style>
    <style:style style:name="T353" style:family="text">
      <style:text-properties fo:font-weight="normal" officeooo:rsid="003a8560" style:font-weight-asian="normal" style:font-weight-complex="normal"/>
    </style:style>
    <style:style style:name="T354" style:family="text">
      <style:text-properties fo:font-weight="normal" officeooo:rsid="0039cedc" style:font-weight-asian="normal" style:font-weight-complex="normal"/>
    </style:style>
    <style:style style:name="T355" style:family="text">
      <style:text-properties style:text-underline-style="none" fo:font-weight="bold" officeooo:rsid="000a2a9b" style:font-weight-asian="bold" style:font-weight-complex="bold"/>
    </style:style>
    <style:style style:name="T356" style:family="text">
      <style:text-properties style:text-underline-style="none" officeooo:rsid="000a2a9b"/>
    </style:style>
    <style:style style:name="T357" style:family="text">
      <style:text-properties style:text-underline-style="none" officeooo:rsid="01091a88"/>
    </style:style>
    <style:style style:name="T358" style:family="text">
      <style:text-properties style:text-underline-style="none" officeooo:rsid="012f1898"/>
    </style:style>
    <style:style style:name="T359" style:family="text">
      <style:text-properties style:text-underline-style="none" officeooo:rsid="00e92cb2"/>
    </style:style>
    <style:style style:name="T360" style:family="text">
      <style:text-properties style:text-underline-style="none" officeooo:rsid="000d6c0d"/>
    </style:style>
    <style:style style:name="T361" style:family="text">
      <style:text-properties style:text-underline-style="none" officeooo:rsid="010ea76d"/>
    </style:style>
    <style:style style:name="T362" style:family="text">
      <style:text-properties style:text-underline-style="none" officeooo:rsid="01c47fc0"/>
    </style:style>
    <style:style style:name="T363" style:family="text">
      <style:text-properties fo:font-weight="normal" officeooo:rsid="023369cb" style:font-weight-asian="normal" style:font-weight-complex="normal"/>
    </style:style>
    <style:style style:name="T364" style:family="text">
      <style:text-properties fo:font-weight="normal" officeooo:rsid="00e92cb2" style:font-weight-asian="normal" style:font-weight-complex="normal"/>
    </style:style>
    <style:style style:name="T365" style:family="text">
      <style:text-properties fo:font-weight="normal" officeooo:rsid="0109e92c" style:font-weight-asian="normal" style:font-weight-complex="normal"/>
    </style:style>
    <style:style style:name="T366" style:family="text">
      <style:text-properties fo:font-weight="normal" officeooo:rsid="01c71ec7" style:font-weight-asian="normal" style:font-weight-complex="normal"/>
    </style:style>
    <style:style style:name="T367" style:family="text">
      <style:text-properties fo:font-weight="normal" officeooo:rsid="0034e78a" style:font-weight-asian="normal" style:font-weight-complex="normal"/>
    </style:style>
    <style:style style:name="T368" style:family="text">
      <style:text-properties fo:color="#000000" loext:opacity="100%" fo:font-weight="normal" officeooo:rsid="0034e78a" style:font-weight-asian="normal" style:font-weight-complex="normal"/>
    </style:style>
    <style:style style:name="T369" style:family="text">
      <style:text-properties fo:color="#000000" loext:opacity="100%" fo:font-weight="normal" officeooo:rsid="00601405" style:font-weight-asian="normal" style:font-weight-complex="normal"/>
    </style:style>
    <style:style style:name="T370" style:family="text">
      <style:text-properties fo:font-weight="normal" officeooo:rsid="00601405" style:font-weight-asian="normal" style:font-weight-complex="normal"/>
    </style:style>
    <style:style style:name="T371" style:family="text">
      <style:text-properties officeooo:rsid="020b603a"/>
    </style:style>
    <style:style style:name="T372" style:family="text">
      <style:text-properties officeooo:rsid="003dcfb9"/>
    </style:style>
    <style:style style:name="T373" style:family="text">
      <style:text-properties officeooo:rsid="0209bf25"/>
    </style:style>
    <style:style style:name="T374" style:family="text">
      <style:text-properties officeooo:rsid="003e0f2a"/>
    </style:style>
    <style:style style:name="T375" style:family="text">
      <style:text-properties officeooo:rsid="02255b6c"/>
    </style:style>
    <style:style style:name="T376" style:family="text">
      <style:text-properties officeooo:rsid="020ba2d9"/>
    </style:style>
    <style:style style:name="T377" style:family="text">
      <style:text-properties officeooo:rsid="00419a89"/>
    </style:style>
    <style:style style:name="T378" style:family="text">
      <style:text-properties fo:font-size="15pt" style:text-underline-style="solid" style:text-underline-width="auto" style:text-underline-color="font-color" fo:font-weight="bold" style:font-size-asian="15pt" style:font-weight-asian="bold" style:font-size-complex="15pt" style:font-weight-complex="bold"/>
    </style:style>
    <style:style style:name="T379" style:family="text">
      <style:text-properties fo:font-size="15pt" style:text-underline-style="solid" style:text-underline-width="auto" style:text-underline-color="font-color" officeooo:rsid="0034e78a" style:font-size-asian="15pt" style:font-size-complex="15pt"/>
    </style:style>
    <style:style style:name="T380" style:family="text">
      <style:text-properties fo:color="#000000" loext:opacity="100%" fo:font-size="15pt" style:text-underline-style="solid" style:text-underline-width="auto" style:text-underline-color="font-color" officeooo:rsid="0034e78a" style:font-size-asian="15pt" style:font-size-complex="15pt"/>
    </style:style>
    <style:style style:name="T381" style:family="text">
      <style:text-properties fo:color="#000000" loext:opacity="100%" fo:font-size="15pt" style:text-underline-style="solid" style:text-underline-width="auto" style:text-underline-color="font-color" officeooo:rsid="00601405" style:font-size-asian="15pt" style:font-size-complex="15pt"/>
    </style:style>
    <style:style style:name="T382" style:family="text">
      <style:text-properties fo:font-size="15pt" style:text-underline-style="solid" style:text-underline-width="auto" style:text-underline-color="font-color" officeooo:rsid="00601405" style:font-size-asian="15pt" style:font-size-complex="15pt"/>
    </style:style>
    <style:style style:name="T383" style:family="text">
      <style:text-properties officeooo:rsid="0042fd67"/>
    </style:style>
    <style:style style:name="T384" style:family="text">
      <style:text-properties officeooo:rsid="020f02a0"/>
    </style:style>
    <style:style style:name="T385" style:family="text">
      <style:text-properties officeooo:rsid="0046ab1a"/>
    </style:style>
    <style:style style:name="T386" style:family="text">
      <style:text-properties fo:color="#c9211e" loext:opacity="100%" fo:font-size="48pt" officeooo:rsid="02c9520c" fo:background-color="#ffbf00" loext:char-shading-value="0" style:font-size-asian="48pt" style:font-size-complex="48pt"/>
    </style:style>
    <style:style style:name="T387" style:family="text">
      <style:text-properties fo:color="#c9211e" loext:opacity="100%" fo:font-size="48pt" officeooo:rsid="02d72614" fo:background-color="#ffbf00" loext:char-shading-value="0" style:font-size-asian="48pt" style:font-size-complex="48pt"/>
    </style:style>
    <style:style style:name="T388" style:family="text">
      <style:text-properties fo:color="#127622" loext:opacity="100%" fo:font-size="48pt" officeooo:rsid="02c9520c" fo:background-color="#ffbf00" loext:char-shading-value="0" style:font-size-asian="48pt" style:font-size-complex="48pt"/>
    </style:style>
    <style:style style:name="T389" style:family="text">
      <style:text-properties fo:color="#127622" loext:opacity="100%" fo:font-size="24pt" officeooo:rsid="02c9520c" style:font-size-asian="24pt" style:font-size-complex="24pt"/>
    </style:style>
    <style:style style:name="T390" style:family="text">
      <style:text-properties fo:color="#000000" loext:opacity="100%" fo:font-size="24pt" officeooo:rsid="02d72614" style:font-size-asian="24pt" style:font-size-complex="24pt"/>
    </style:style>
    <style:style style:name="T391" style:family="text">
      <style:text-properties fo:color="#000000" loext:opacity="100%" style:font-name="Carolingia" fo:font-size="24pt" fo:font-weight="normal" officeooo:rsid="02d72614" style:font-size-asian="24pt" style:font-weight-asian="normal" style:font-size-complex="24pt" style:font-weight-complex="normal"/>
    </style:style>
    <style:style style:name="T392" style:family="text">
      <style:text-properties officeooo:rsid="02dd3988"/>
    </style:style>
    <style:style style:name="T393" style:family="text">
      <style:text-properties officeooo:rsid="02d0af99"/>
    </style:style>
    <style:style style:name="T394" style:family="text">
      <style:text-properties officeooo:rsid="02d72614"/>
    </style:style>
    <style:style style:name="T395" style:family="text">
      <style:text-properties officeooo:rsid="049c3abf"/>
    </style:style>
    <style:style style:name="T396" style:family="text">
      <style:text-properties fo:color="#000000" loext:opacity="100%" style:font-name="Calibri1" fo:font-size="15pt" style:text-underline-style="none" fo:font-weight="normal" officeooo:rsid="02caf4ce" style:font-size-asian="13.1000003814697pt" style:font-weight-asian="normal" style:font-size-complex="15pt" style:font-weight-complex="normal"/>
    </style:style>
    <style:style style:name="T397" style:family="text">
      <style:text-properties fo:color="#000000" loext:opacity="100%" style:font-name="Calibri1" fo:font-size="15pt" style:text-underline-style="none" fo:font-weight="normal" style:font-size-asian="13.1000003814697pt" style:font-weight-asian="normal" style:font-size-complex="15pt" style:font-weight-complex="normal"/>
    </style:style>
    <style:style style:name="T398" style:family="text">
      <style:text-properties fo:color="#000000" loext:opacity="100%" style:font-name="Calibri1" fo:font-size="15pt" style:text-underline-style="none" fo:font-weight="normal" officeooo:rsid="02d752d4" style:font-size-asian="13.1000003814697pt" style:font-weight-asian="normal" style:font-size-complex="15pt" style:font-weight-complex="normal"/>
    </style:style>
    <style:style style:name="T399" style:family="text">
      <style:text-properties fo:color="#000000" loext:opacity="100%" style:font-name="Calibri1" fo:font-size="15pt" style:text-underline-style="none" fo:font-weight="normal" officeooo:rsid="02cca386" style:font-size-asian="13.1000003814697pt" style:font-weight-asian="normal" style:font-size-complex="15pt" style:font-weight-complex="normal"/>
    </style:style>
    <style:style style:name="T400" style:family="text">
      <style:text-properties fo:color="#000000" loext:opacity="100%" style:font-name="Calibri1" fo:font-size="15pt" style:text-underline-style="none" fo:font-weight="normal" officeooo:rsid="02ceb800" style:font-size-asian="13.1000003814697pt" style:font-weight-asian="normal" style:font-size-complex="15pt" style:font-weight-complex="normal"/>
    </style:style>
    <style:style style:name="T401" style:family="text">
      <style:text-properties style:font-name="Calibri1" fo:font-size="15pt" style:text-underline-style="none" fo:font-weight="normal" officeooo:rsid="0104ebf3" style:font-size-asian="13.1000003814697pt" style:font-weight-asian="normal" style:font-size-complex="15pt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mm, 0mm, 0mm, 0m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4.62mm, 9.97mm, 8.11mm, 5.22m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 text:c="2"/></text:span><text:span text:style-name="T2">I </text:span><text:span text:style-name="T1"><text:s/></text:span><text:span text:style-name="T3">rmengard von Dennovar</text:span><draw:frame draw:style-name="fr1" draw:name="Bild1" text:anchor-type="char" svg:x="139.12mm" svg:y="1.69mm" svg:width="61.38mm" svg:height="61.38mm" draw:z-index="0"><draw:image xlink:href="Pictures/1000000000000122000001228004B4AD.jpg" xlink:type="simple" xlink:show="embed" xlink:actuate="onLoad" draw:mime-type="image/jpeg"/></draw:frame></text:p>
      <text:p text:style-name="P2"><text:span text:style-name="T4">B</text:span><text:span text:style-name="T5">eruf</text:span><text:span text:style-name="T6"><text:tab/><text:tab/></text:span><text:span text:style-name="T7">Inklusin</text:span><text:span text:style-name="T5"><text:tab/><text:tab/><text:tab/></text:span><text:span text:style-name="T8">S</text:span><text:span text:style-name="T9">tufe</text:span><text:span text:style-name="T10"><text:tab/> <text:s text:c="5"/></text:span><text:span text:style-name="T11">1<text:tab/><text:tab/></text:span><text:span text:style-name="T12">Z</text:span><text:span text:style-name="T13">auberstufe</text:span><text:span text:style-name="T14"><text:tab/>1</text:span></text:p>
      <text:p text:style-name="P3"><text:span text:style-name="T15">G</text:span><text:span text:style-name="T16">esinnung</text:span><text:span text:style-name="T17"><text:tab/></text:span><text:span text:style-name="T18">Ordnung </text:span><text:span text:style-name="T19">(J</text:span><text:span text:style-name="T18">ustitia</text:span><text:span text:style-name="T19">)</text:span><text:span text:style-name="T17"><text:tab/></text:span><text:span text:style-name="T20">E</text:span><text:span text:style-name="T21">rfahrung</text:span><text:span text:style-name="T16"> </text:span><text:span text:style-name="T22">23</text:span><text:span text:style-name="T23"><text:tab/></text:span><text:span text:style-name="T24">B</text:span><text:span text:style-name="T25">ewegung <text:s/></text:span><text:span text:style-name="T26">9</text:span><text:span text:style-name="T27">m</text:span><text:span text:style-name="T23"><text:line-break/></text:span><text:span text:style-name="T15">I</text:span><text:span text:style-name="T16">nitiative</text:span><text:span text:style-name="T28"><text:tab/></text:span><text:span text:style-name="T29">-</text:span><text:span text:style-name="T30">1</text:span><text:span text:style-name="T26"><text:tab/><text:tab/><text:tab/><text:tab/></text:span><text:span text:style-name="T31">K</text:span><text:span text:style-name="T32">rit</text:span><text:span text:style-name="T33">.</text:span><text:span text:style-name="T34"><text:tab/> <text:s text:c="4"/>w</text:span><text:span text:style-name="T26">6</text:span><text:span text:style-name="T34">/I</text:span><text:span text:style-name="T35"><text:tab/></text:span><text:span text:style-name="T36">P</text:span><text:span text:style-name="T37">atzer</text:span><text:span text:style-name="T38"><text:tab/> <text:s text:c="2"/></text:span><text:span text:style-name="T34">w</text:span><text:span text:style-name="T26">8-</text:span><text:span text:style-name="T23">1</text:span></text:p>
      <text:p text:style-name="P4"><text:span text:style-name="T39">R</text:span><text:span text:style-name="T40">üst</text:span><text:span text:style-name="T41">ung</text:span><text:span text:style-name="T42"><text:tab/></text:span><text:tab/><text:span text:style-name="T43">1</text:span><text:span text:style-name="T44">3</text:span><text:tab/><text:span text:style-name="T45">Robe</text:span><text:span text:style-name="T46">, </text:span><text:span text:style-name="T47">Schild, </text:span><text:span text:style-name="T48">Gürtel, </text:span><text:span text:style-name="T47">Ring, </text:span><text:span text:style-name="T49">Mithril</text:span><text:span text:style-name="T50"><text:tab/></text:span><text:span text:style-name="T51">M</text:span><text:span text:style-name="T52">alus</text:span><text:span text:style-name="T53"><text:tab/> <text:s text:c="2"/></text:span><text:span text:style-name="T54">0</text:span><text:span text:style-name="T55"><text:tab/></text:span></text:p>
      <text:p text:style-name="P5"><text:span text:style-name="T39">L</text:span><text:span text:style-name="T40">eben</text:span><text:tab/><text:tab/> <text:span text:style-name="T56">9</text:span><text:span text:style-name="T43"><text:tab/></text:span><text:span text:style-name="T57">(</text:span><text:span text:style-name="T58">2</text:span><text:span text:style-name="T59">w4</text:span><text:span text:style-name="T60">+2</text:span><text:span text:style-name="T57">)<text:tab/></text:span><text:span text:style-name="T61"><text:tab/><text:tab/><text:tab/></text:span><text:span text:style-name="T62"><text:tab/><text:tab/></text:span><text:span text:style-name="T63">A</text:span><text:span text:style-name="T64">ngriff<text:tab/></text:span></text:p>
      <text:p text:style-name="P6"><text:span text:style-name="T65">S</text:span><text:span text:style-name="T66">tärke</text:span><text:span text:style-name="T67"><text:tab/><text:tab/><text:tab/></text:span><text:span text:style-name="T68"> <text:s/></text:span><text:span text:style-name="T69">9</text:span><text:span text:style-name="T70"><text:tab/><text:tab/></text:span><text:span text:style-name="T71"> </text:span><text:span text:style-name="T72">3/4/6/9/13/16/18</text:span><text:span text:style-name="T73"><text:tab/></text:span><text:span text:style-name="T74">N</text:span><text:span text:style-name="T75">ah</text:span><text:span text:style-name="T76"><text:tab/><text:tab/><text:tab/><text:tab/></text:span></text:p>
      <text:p text:style-name="P7"><text:span text:style-name="T65">G</text:span><text:span text:style-name="T66">eschick</text:span><text:span text:style-name="T67"><text:tab/><text:tab/><text:tab/></text:span><text:span text:style-name="T77"> <text:s/></text:span><text:span text:style-name="T69">7</text:span><text:span text:style-name="T78"><text:tab/>-</text:span><text:span text:style-name="T69">1</text:span><text:span text:style-name="T75"> <text:s/></text:span><text:span text:style-name="T76"><text:s text:c="2"/><text:tab/></text:span><text:span text:style-name="T79"> </text:span><text:span text:style-name="T80">R</text:span><text:span text:style-name="T81">eflex</text:span><text:span text:style-name="T73"><text:tab/> <text:s text:c="2"/></text:span><text:span text:style-name="T54">0</text:span><text:span text:style-name="T82"><text:tab/></text:span><text:span text:style-name="T74">F</text:span><text:span text:style-name="T75">ern</text:span><text:span text:style-name="T76"><text:tab/></text:span><text:span text:style-name="T70">-</text:span><text:span text:style-name="T83">1<text:tab/><text:tab/></text:span></text:p>
      <text:p text:style-name="P6"><text:span text:style-name="T65">A</text:span><text:span text:style-name="T66">usdauer</text:span><text:span text:style-name="T67"><text:tab/><text:tab/></text:span><text:span text:style-name="T77">1</text:span><text:span text:style-name="T69">3</text:span><text:span text:style-name="T70"><text:tab/></text:span><text:span text:style-name="T84">+1<text:tab/></text:span><text:span text:style-name="T79"> </text:span><text:span text:style-name="T80">Z</text:span><text:span text:style-name="T81">ähigkeit</text:span><text:span text:style-name="T73"> </text:span><text:span text:style-name="T11">+</text:span><text:span text:style-name="T85">1</text:span></text:p>
      <text:p text:style-name="P7"><text:span text:style-name="T65">P</text:span><text:span text:style-name="T66">ersönlichkeit</text:span><text:span text:style-name="T67"><text:tab/></text:span><text:span text:style-name="T69">1 1</text:span><text:span text:style-name="T86"><text:tab/></text:span><text:span text:style-name="T84"><text:tab/></text:span><text:span text:style-name="T87"> </text:span><text:span text:style-name="T80">W</text:span><text:span text:style-name="T81">illen</text:span><text:span text:style-name="T73"><text:tab/> <text:s text:c="2"/></text:span><text:span text:style-name="T11">+</text:span><text:span text:style-name="T85">1</text:span></text:p>
      <text:p text:style-name="P6"><text:span text:style-name="T65">I</text:span><text:span text:style-name="T66">ntelligenz</text:span><text:span text:style-name="T67"><text:tab/><text:tab/></text:span><text:span text:style-name="T88">1</text:span><text:span text:style-name="T69">3</text:span><text:span text:style-name="T86"><text:tab/></text:span><text:span text:style-name="T89">+</text:span><text:span text:style-name="T90">1</text:span><text:span text:style-name="T77"><text:tab/></text:span><text:span text:style-name="T91"> </text:span><text:span text:style-name="T80">S</text:span><text:span text:style-name="T81">prachen</text:span><text:span text:style-name="T73"><text:tab/></text:span><text:span text:style-name="T92">Gemein</text:span><text:span text:style-name="T43">sprache, </text:span><text:span text:style-name="T44">Ordnung</text:span><text:span text:style-name="T43">, </text:span><text:span text:style-name="T44">Gnom</text:span><text:span text:style-name="T93">isch</text:span></text:p>
      <text:p text:style-name="P8"><text:span text:style-name="T65">G</text:span><text:span text:style-name="T66">lück</text:span><text:span text:style-name="T67"><text:tab/><text:tab/><text:tab/></text:span><text:span text:style-name="T69">13</text:span><text:span text:style-name="T86"><text:tab/></text:span><text:span text:style-name="T69">+1</text:span><text:span text:style-name="T86"> <text:s text:c="2"/></text:span><text:span text:style-name="T76"><text:s/><text:tab/></text:span><text:span text:style-name="T79"> </text:span><text:span text:style-name="T80">S</text:span><text:span text:style-name="T81">chicksal</text:span><text:span text:style-name="T73"><text:tab/></text:span><text:span text:style-name="T7">Pestopfer</text:span><text:span text:style-name="T94">: </text:span><text:span text:style-name="T7">Heilung+1</text:span></text:p>
      <text:p text:style-name="P9"><text:span text:style-name="T95"><text:s/></text:span></text:p>
      <text:p text:style-name="P10"><text:span text:style-name="T53">N</text:span><text:span text:style-name="T96">ahkampfwaffen</text:span><text:tab/><text:span text:style-name="T53">A</text:span>ngriff<text:tab/><text:tab/><text:span text:style-name="T53">S</text:span>chaden</text:p>
      <text:p text:style-name="P11"><text:span text:style-name="T97">Lang</text:span><text:span text:style-name="T11">schwert<text:tab/><text:tab/><text:tab/></text:span><text:span text:style-name="T43">w20<text:tab/></text:span><text:span text:style-name="T98"><text:tab/><text:tab/></text:span><text:span text:style-name="T43">w</text:span><text:span text:style-name="T97">8</text:span><text:span text:style-name="T43"><text:tab/><text:tab/></text:span><text:span text:style-name="T99"><text:tab/></text:span><text:span text:style-name="T100"><text:tab/><text:tab/><text:tab/><text:tab/><text:tab/><text:tab/><text:tab/><text:tab/><text:tab/></text:span></text:p>
      <text:p text:style-name="P11"><text:span text:style-name="T44">Ziermesser</text:span><text:span text:style-name="T11"><text:tab/><text:tab/><text:tab/></text:span><text:span text:style-name="T43">w20<text:tab/></text:span><text:span text:style-name="T98"><text:tab/><text:tab/></text:span><text:span text:style-name="T43">w</text:span><text:span text:style-name="T85">4<text:tab/></text:span><text:span text:style-name="T43"><text:tab/><text:tab/></text:span><text:span text:style-name="T100"><text:tab/><text:tab/><text:tab/><text:tab/><text:tab/><text:tab/><text:tab/><text:tab/><text:tab/></text:span></text:p>
      <text:p text:style-name="P12"><text:span text:style-name="T101">unbewaffnet</text:span><text:span text:style-name="T102"><text:tab/><text:tab/><text:tab/></text:span><text:span text:style-name="T103">w20</text:span><text:span text:style-name="T102"><text:tab/><text:tab/><text:tab/></text:span><text:span text:style-name="T101">w3</text:span><text:span text:style-name="T104"><text:tab/></text:span><text:span text:style-name="T105"><text:tab/><text:tab/></text:span><text:span text:style-name="T106"><text:tab/><text:tab/><text:tab/><text:tab/><text:tab/><text:tab/><text:tab/><text:tab/><text:tab/></text:span></text:p>
      <text:p text:style-name="P13"><text:span text:style-name="T107">Spaten<text:tab/><text:tab/><text:tab/><text:tab/>w20<text:tab/><text:tab/><text:tab/>w10</text:span><text:span text:style-name="T104"><text:tab/><text:tab/><text:tab/></text:span><text:span text:style-name="T108"><text:tab/><text:tab/><text:tab/><text:tab/><text:tab/><text:tab/><text:tab/><text:tab/><text:tab/></text:span></text:p>
      <text:p text:style-name="P14"/>
      <text:p text:style-name="P11"><text:span text:style-name="T39">F</text:span><text:span text:style-name="T109">ernkampfwaffen</text:span><text:span text:style-name="T40"><text:tab/></text:span><text:span text:style-name="T39">A</text:span><text:span text:style-name="T40">ngriff<text:tab/><text:tab/></text:span><text:span text:style-name="T39">S</text:span><text:span text:style-name="T40">chaden<text:tab/><text:tab/></text:span><text:span text:style-name="T39">R</text:span><text:span text:style-name="T40">eichw</text:span><text:span text:style-name="T110">eite</text:span><text:span text:style-name="T111"> </text:span><text:span text:style-name="T112">-/-2/-w</text:span></text:p>
      <text:p text:style-name="P15"><text:span text:style-name="T44">Armbrust</text:span><text:span text:style-name="T85"><text:tab/></text:span><text:span text:style-name="T98"><text:tab/><text:tab/></text:span><text:span text:style-name="T43">w20</text:span><text:span text:style-name="T98"><text:tab/>-</text:span><text:span text:style-name="T113">1</text:span><text:span text:style-name="T98"><text:tab/><text:tab/></text:span><text:span text:style-name="T43">w</text:span><text:span text:style-name="T114">6</text:span><text:span text:style-name="T43"><text:tab/></text:span><text:span text:style-name="T98"><text:tab/><text:tab/></text:span><text:span text:style-name="T115">24</text:span><text:span text:style-name="T116">/</text:span><text:span text:style-name="T115">48</text:span><text:span text:style-name="T116">/</text:span><text:span text:style-name="T115">72</text:span><text:span text:style-name="T117"><text:tab/></text:span><text:span text:style-name="T118">3</text:span><text:span text:style-name="T119">0 </text:span><text:span text:style-name="T118">Bolzen</text:span></text:p>
      <text:p text:style-name="P15"><text:span text:style-name="T44">Schleuder</text:span><text:span text:style-name="T85"><text:tab/></text:span><text:span text:style-name="T98"><text:tab/><text:tab/></text:span><text:span text:style-name="T43">w20</text:span><text:span text:style-name="T98"><text:tab/>-</text:span><text:span text:style-name="T113">1</text:span><text:span text:style-name="T98"><text:tab/><text:tab/></text:span><text:span text:style-name="T43">w</text:span><text:span text:style-name="T114">6</text:span><text:span text:style-name="T43"><text:tab/></text:span><text:span text:style-name="T98"><text:tab/><text:tab/></text:span><text:span text:style-name="T116">1</text:span><text:span text:style-name="T115">2</text:span><text:span text:style-name="T116">/</text:span><text:span text:style-name="T115">24</text:span><text:span text:style-name="T116">/4</text:span><text:span text:style-name="T115">8</text:span><text:span text:style-name="T117"><text:tab/><text:tab/></text:span><text:span text:style-name="T119">20 </text:span><text:span text:style-name="T118">Geschosse</text:span></text:p>
      <text:p text:style-name="P16"><text:span text:style-name="T120"><text:tab/><text:tab/><text:tab/><text:tab/> <text:s text:c="7"/></text:span><text:span text:style-name="T121"><text:tab/></text:span><text:span text:style-name="T120"><text:tab/><text:tab/> <text:s text:c="3"/></text:span><text:span text:style-name="T121"><text:tab/></text:span><text:span text:style-name="T120"><text:tab/><text:tab/> <text:s text:c="3"/></text:span><text:span text:style-name="T121"><text:tab/></text:span><text:span text:style-name="T120"> <text:s text:c="4"/></text:span><text:span text:style-name="T121">/</text:span><text:span text:style-name="T120"> <text:s text:c="4"/></text:span><text:span text:style-name="T121">/</text:span><text:span text:style-name="T120"><text:tab/></text:span><text:span text:style-name="T121"><text:tab/></text:span><text:span text:style-name="T120"><text:tab/><text:tab/><text:tab/><text:tab/><text:tab/><text:tab/></text:span></text:p>
      <text:p text:style-name="P17"><text:span text:style-name="T95"><text:s/></text:span></text:p>
      <text:p text:style-name="P18"><text:span text:style-name="T122">A</text:span><text:span text:style-name="T123">us</text:span><text:span text:style-name="T124">rüstung</text:span><text:span text:style-name="T125"><text:tab/><text:tab/><text:tab/><text:tab/><text:tab/><text:tab/><text:tab/><text:tab/><text:tab/> <text:s text:c="3"/></text:span><text:span text:style-name="T126">0</text:span><text:span text:style-name="T127"><text:tab/></text:span><text:span text:style-name="T128">Gold</text:span><text:span text:style-name="T129"><text:tab/> <text:s text:c="2"/></text:span><text:span text:style-name="T126">0</text:span><text:span text:style-name="T130"><text:tab/></text:span><text:span text:style-name="T131">Silbe</text:span><text:span text:style-name="T132">r <text:s text:c="6"/></text:span><text:span text:style-name="T133">5</text:span><text:span text:style-name="T126">9</text:span><text:span text:style-name="T134"><text:tab/></text:span><text:span text:style-name="T135">Kupfer</text:span></text:p>
      <text:p text:style-name="P19"><text:span text:style-name="T136">Esel Jonas, Stute Ulla,</text:span><text:span text:style-name="T137"> </text:span><text:span text:style-name="T138">Zauberfoliant</text:span><text:span text:style-name="T139">, </text:span><text:span text:style-name="T140">Fackel, Ration, Wasserschlauch, </text:span><text:span text:style-name="T141">Feder und Tinte, Notizbuch, Geißel, Rucksack, 59 Kupfer, 3 m Pfahl (15 Kupfer), 2 Stück Kreide (je 1 Kupfer), Strohhut, Laute, 3 Ellen Kette, </text:span><text:span text:style-name="T142">Blinkender Gürtel (RK+1, verstecken-3),<text:line-break/></text:span><text:span text:style-name="T143">Mithril-Seidenhemd (RK 1)</text:span></text:p>
      <text:p text:style-name="P20"><text:tab/><text:tab/><text:tab/><text:tab/><text:tab/><text:tab/><text:tab/><text:tab/><text:tab/><text:tab/><text:tab/><text:tab/><text:tab/><text:tab/><text:tab/><text:tab/><text:tab/><text:tab/><text:tab/><text:tab/></text:p>
      <text:p text:style-name="P17"><text:span text:style-name="T95"><text:s/></text:span></text:p>
      <text:p text:style-name="P21"><text:span text:style-name="T144">Z</text:span><text:span text:style-name="T145">auber</text:span><text:span text:style-name="T146"> </text:span><text:span text:style-name="T147">(4 + </text:span><text:span text:style-name="T148">Intelligenz</text:span><text:span text:style-name="T149">mod </text:span><text:span text:style-name="T150">= </text:span><text:span text:style-name="T151">4</text:span><text:span text:style-name="T147">)<text:tab/><text:tab/><text:tab/><text:tab/><text:tab/></text:span><text:span text:style-name="T152">w20 + </text:span><text:span text:style-name="T148">Intelligenz</text:span><text:span text:style-name="T149">mod</text:span><text:span text:style-name="T152"> + Zauberstufe - </text:span><text:span text:style-name="T153">Malus</text:span><text:span text:style-name="T154"> </text:span><text:span text:style-name="T150">= </text:span><text:span text:style-name="T155">w20+</text:span><text:span text:style-name="T156">2</text:span></text:p>
      <text:p text:style-name="P22"><text:span text:style-name="T157">1-7 <text:s text:c="2"/>Erstickende Wolke<text:tab/></text:span><text:span text:style-name="T158">dicker, öliger Nebel<text:tab/></text:span><text:span text:style-name="T158">laut: </text:span><text:span text:style-name="T159">Walle walle würgend’ Wolke, Feinde fehlen fliehen fallen.</text:span><text:span text:style-name="T160"><text:line-break/></text:span><text:span text:style-name="T157">1-12 </text:span><text:span text:style-name="T53">Magischer Schild<text:tab/><text:tab/></text:span><text:span text:style-name="T161">gelbliches Kraftfeld<text:tab/></text:span><text:span text:style-name="T162">Kannibalistisch: </text:span><text:span text:style-name="T163">w4+1</text:span><text:span text:style-name="T162"> </text:span><text:span text:style-name="T160">selbst oder Williger</text:span><text:span text:style-name="T53"><text:line-break/></text:span><text:span text:style-name="T157">1-13 </text:span><text:span text:style-name="T53">Magisches Geschoss<text:tab/></text:span><text:span text:style-name="T161">Kugel aus Säure<text:tab/><text:tab/></text:span><text:span text:style-name="T162">Gestohlen: w100=1→Externar“<text:line-break/></text:span><text:span text:style-name="T157">1-26 Zaubertrick<text:tab/><text:tab/><text:tab/></text:span><text:span text:style-name="T162">+1d: d24</text:span></text:p>
      <text:p text:style-name="P23"><text:span text:style-name="T34"><text:s/><text:line-break/></text:span><text:span text:style-name="T164">V</text:span><text:span text:style-name="T165">erderbnis</text:span></text:p>
      <text:p text:style-name="P24"/>
      <text:p text:style-name="P25"><text:span text:style-name="T166">Irmengard wurde sehr fromm erzogen und überlebte als Kind die Pest. Mit 14 ging sie bereits als Inklusin in ein </text:span><text:span text:style-name="T167">Kloster der Justitia in </text:span><text:span text:style-name="T168">Istivin</text:span><text:span text:style-name="T166">. Nach einigen Jahren dort spürte sie aber eine magische Begabung und merkte, dass das Klosterleben ihr nicht aufregend genug </text:span><text:span text:style-name="T169">war</text:span><text:span text:style-name="T166">. Ihre Eltern haben sie deshalb verstoßen und ihr nur den braven </text:span><text:span text:style-name="T167">Esel Jonas</text:span><text:span text:style-name="T166"> hinterlassen, aber ihrem Glauben an Justitia ist sie treu geblieben. Da sie nun nichts mehr in </text:span><text:span text:style-name="T170">Istivin</text:span><text:span text:style-name="T166"> hielt, zog sie weiter nach Westen um ihre Begabungen zu entwickeln.<text:line-break/></text:span></text:p>
      <text:p text:style-name="P26"><text:span text:style-name="T171">202</text:span><text:span text:style-name="T172">6</text:span><text:span text:style-name="T171">-</text:span><text:span text:style-name="T173">0</text:span><text:span text:style-name="T172">8</text:span><text:span text:style-name="T171">-</text:span><text:span text:style-name="T174">31</text:span><text:span text:style-name="T175"><text:tab/><text:tab/><text:tab/><text:tab/><text:tab/><text:tab/><text:tab/><text:tab/><text:tab/><text:tab/><text:tab/><text:tab/><text:tab/></text:span><text:span text:style-name="T172">Irmengard von Dennovar</text:span><text:span text:style-name="T176"> Stufe 1 </text:span><text:span text:style-name="T174">23</text:span><text:span text:style-name="T171">.odt</text:span><text:span text:style-name="T177"> </text:span></text:p>
      <text:p text:style-name="P27"><text:span text:style-name="T178">1-</text:span><text:span text:style-name="T179">7</text:span><text:span text:style-name="T180"> </text:span><text:span text:style-name="T181">Erstickende Wolke<text:tab/><text:tab/><text:tab/><text:tab/><text:tab/><text:tab/><text:tab/><text:tab/><text:tab/><text:tab/><text:tab/></text:span><text:span text:style-name="T182">Regeln </text:span><text:span text:style-name="T181">136, </text:span><text:span text:style-name="T182">Rules </text:span><text:span text:style-name="T181">13</text:span><text:span text:style-name="T182">3</text:span></text:p>
      <text:p text:style-name="P28"><text:span text:style-name="T183">Grad</text:span> 1, 1 Aktion, <text:span text:style-name="T184">15m</text:span>, variable Dauer, <text:span text:style-name="T182">kein </text:span>Rettungswurf</text:p>
      <text:p text:style-name="P29"><text:s/></text:p>
      <text:p text:style-name="P30"><text:span text:style-name="T182">Du </text:span><text:span text:style-name="T185">ruf</text:span><text:span text:style-name="T182">s</text:span><text:span text:style-name="T185">t eine Wolke aus beißenden, ätzenden Dämpfen herbei, die i</text:span><text:span text:style-name="T182">hr</text:span><text:span text:style-name="T185"> Ziel erstickt.</text:span></text:p>
      <text:p text:style-name="P31"><text:s/></text:p>
      <text:p text:style-name="P32">Zauber w20:</text:p>
      <text:p text:style-name="P33"><text:span text:style-name="T40">1</text:span><text:tab/><text:tab/><text:span text:style-name="T186">Kritischer </text:span>Fehlschlag! <text:span text:style-name="T186">w</text:span>6<text:span text:style-name="T186">+</text:span>Glück<text:span text:style-name="T186">smod</text:span>:</text:p>
      <text:p text:style-name="P33"><text:tab/><text:tab/><text:span text:style-name="T40">0-</text:span> Verderbnis <text:span text:style-name="T186">&amp;</text:span> <text:span text:style-name="T186">P</text:span>atzer<text:tab/><text:tab/><text:span text:style-name="T40">1-</text:span><text:span text:style-name="T187">2</text:span> Verderbnis<text:tab/><text:tab/><text:span text:style-name="T187">3</text:span><text:span text:style-name="T40">+</text:span> <text:span text:style-name="T186">P</text:span>atzer</text:p>
      <text:p text:style-name="P33"><text:span text:style-name="T40">2-11<text:tab/><text:tab/></text:span>Fehlschlag <text:span text:style-name="T188">&amp; Verlust</text:span></text:p>
      <text:p text:style-name="P34"><text:span text:style-name="T40">12-</text:span><text:span text:style-name="T189">1</text:span><text:span text:style-name="T40">3</text:span><text:tab/><text:span text:style-name="T190">E</text:span><text:span text:style-name="T191">in </text:span><text:span text:style-name="T192">Ziel wird </text:span><text:span text:style-name="T187">w4 Runden</text:span><text:span text:style-name="T192"> lang </text:span><text:span text:style-name="T190">in max. </text:span><text:span text:style-name="T193">15m</text:span><text:span text:style-name="T190"> Entfernung </text:span><text:span text:style-name="T192">von einer ihm folgenden<text:line-break/><text:tab/><text:tab/>Wolke eingehüllt: -1 auf alle Würfe.</text:span></text:p>
      <text:p text:style-name="P34"><text:span text:style-name="T40">14-17<text:tab/></text:span><text:span text:style-name="T187">w4</text:span><text:span text:style-name="T189"> </text:span><text:span text:style-name="T187">Ziele</text:span><text:span text:style-name="T192"> werden </text:span><text:span text:style-name="T187">w4 Runden</text:span><text:span text:style-name="T192"> lang </text:span><text:span text:style-name="T190">in max. </text:span><text:span text:style-name="T193">15m</text:span><text:span text:style-name="T190"> Entfernung </text:span><text:span text:style-name="T192">von ihnen folgenden<text:line-break/><text:tab/><text:tab/>Wolken eingehüllt: -1 auf alle Würfe.</text:span></text:p>
      <text:p text:style-name="P34"><text:span text:style-name="T40">18-19<text:tab/></text:span><text:span text:style-name="T192">Eine </text:span><text:span text:style-name="T187">12m</text:span><text:span text:style-name="T192"> durchmessende Wolke erscheint für </text:span><text:span text:style-name="T187">w4+2 Runden </text:span><text:span text:style-name="T190">in max. </text:span><text:span text:style-name="T193">15m<text:line-break/><text:tab/><text:tab/></text:span><text:span text:style-name="T190">Entfernung</text:span><text:span text:style-name="T192">: -2 auf alle Würfe und 1 Schaden/Runde,<text:line-break/><text:tab/><text:tab/>durch Konzentration mit </text:span><text:span text:style-name="T187">15m/Runde</text:span><text:span text:style-name="T192"> bewegbar.</text:span></text:p>
      <text:p text:style-name="P34"><text:span text:style-name="T40">20-23<text:tab/></text:span><text:span text:style-name="T192">Eine </text:span><text:span text:style-name="T187">12m</text:span><text:span text:style-name="T192"> durchmessende Wolke erscheint für </text:span><text:span text:style-name="T187">2w4+4 Runden </text:span><text:span text:style-name="T190">in max. </text:span><text:span text:style-name="T193">15m<text:line-break/><text:tab/><text:tab/></text:span><text:span text:style-name="T190">Entfernung</text:span><text:span text:style-name="T192">: -2 auf alle Würfe und 2 Schaden/Runde und einmal Zähigkeit oder<text:line-break/><text:tab/><text:tab/>-w4 Geschick </text:span><text:span text:style-name="T194">für 1 Tag</text:span><text:span text:style-name="T192">, durch Konzentration mit </text:span><text:span text:style-name="T187">15m/Runde</text:span><text:span text:style-name="T192"> bewegbar.</text:span></text:p>
      <text:p text:style-name="P33"><text:span text:style-name="T40">2</text:span><text:span text:style-name="T195">4</text:span><text:span text:style-name="T40">-2</text:span><text:span text:style-name="T195">7</text:span><text:span text:style-name="T40"><text:tab/></text:span><text:span text:style-name="T192">Eine </text:span><text:span text:style-name="T187">12m</text:span><text:span text:style-name="T192"> durchmessende Wolke erscheint für </text:span><text:span text:style-name="T187">2w4+4</text:span><text:span text:style-name="T192"> Runden </text:span><text:span text:style-name="T194">in max. </text:span><text:span text:style-name="T184">30m</text:span></text:p>
      <text:p text:style-name="P33"><text:span text:style-name="T194"><text:tab/><text:tab/>Entfernung</text:span><text:span text:style-name="T192">: -</text:span><text:span text:style-name="T194">4</text:span><text:span text:style-name="T192"> auf alle Würfe und </text:span><text:span text:style-name="T194">4</text:span><text:span text:style-name="T192"> Schaden/Runde und einmal Zähigkeit oder</text:span></text:p>
      <text:p text:style-name="P33"><text:span text:style-name="T192"><text:tab/><text:tab/>-</text:span><text:span text:style-name="T194">2</text:span><text:span text:style-name="T192">w4 Geschick </text:span><text:span text:style-name="T194">für 1 Tag</text:span><text:span text:style-name="T192">, durch Konzentration mit </text:span><text:span text:style-name="T187">15m/Runde</text:span><text:span text:style-name="T192"> bewegbar.</text:span></text:p>
      <text:p text:style-name="P33"><text:span text:style-name="T40">2</text:span><text:span text:style-name="T196">8</text:span><text:span text:style-name="T40">-2</text:span><text:span text:style-name="T196">9</text:span><text:span text:style-name="T40"><text:tab/></text:span><text:span text:style-name="T192">Eine </text:span><text:span text:style-name="T187">1</text:span><text:span text:style-name="T197">8</text:span><text:span text:style-name="T187">m</text:span><text:span text:style-name="T192"> durchmessende Wolke erscheint für </text:span><text:span text:style-name="T194">3</text:span><text:span text:style-name="T192">w4+</text:span><text:span text:style-name="T194">6</text:span><text:span text:style-name="T192"> Runden </text:span><text:span text:style-name="T194">in max. </text:span><text:span text:style-name="T184">60m</text:span></text:p>
      <text:p text:style-name="P33"><text:span text:style-name="T194"><text:tab/><text:tab/>Entfernung</text:span><text:span text:style-name="T192">: -</text:span><text:span text:style-name="T194">4</text:span><text:span text:style-name="T192"> auf alle Würfe und </text:span><text:span text:style-name="T194">8</text:span><text:span text:style-name="T192"> Schaden/Runde und einmal Zähigkeit oder</text:span></text:p>
      <text:p text:style-name="P33"><text:span text:style-name="T192"><text:tab/><text:tab/>-</text:span><text:span text:style-name="T194">3</text:span><text:span text:style-name="T192">w4 Geschick </text:span><text:span text:style-name="T194">für w4 Tage</text:span><text:span text:style-name="T192">, durch Konzentration mit </text:span><text:span text:style-name="T187">15m/Runde</text:span><text:span text:style-name="T192"> bewegbar</text:span></text:p>
      <text:p text:style-name="P33"><text:span text:style-name="T196">30</text:span><text:span text:style-name="T40">-</text:span><text:span text:style-name="T196">31</text:span><text:span text:style-name="T40"><text:tab/></text:span><text:span text:style-name="T197">Zwei</text:span><text:span text:style-name="T192"> </text:span><text:span text:style-name="T187">1</text:span><text:span text:style-name="T197">8</text:span><text:span text:style-name="T187">m</text:span><text:span text:style-name="T192"> durchmessende Wolke erschein</text:span><text:span text:style-name="T198">en</text:span><text:span text:style-name="T192"> für </text:span><text:span text:style-name="T184">3</text:span><text:span text:style-name="T187">w4+</text:span><text:span text:style-name="T184">6</text:span><text:span text:style-name="T187"> Runden</text:span><text:span text:style-name="T192"> </text:span><text:span text:style-name="T194">in max. </text:span><text:span text:style-name="T184">60m</text:span></text:p>
      <text:p text:style-name="P33"><text:span text:style-name="T194"><text:tab/><text:tab/>Entfernung</text:span><text:span text:style-name="T192">: -</text:span><text:span text:style-name="T194">4</text:span><text:span text:style-name="T192"> auf alle Würfe und </text:span><text:span text:style-name="T194">8</text:span><text:span text:style-name="T192"> Schaden/Runde und einmal Zähigkeit oder</text:span></text:p>
      <text:p text:style-name="P33"><text:span text:style-name="T192"><text:tab/><text:tab/>-</text:span><text:span text:style-name="T194">3</text:span><text:span text:style-name="T192">w4 Geschick </text:span><text:span text:style-name="T194">für w4 Tage</text:span><text:span text:style-name="T192">, durch Konzentration mit </text:span><text:span text:style-name="T187">15m/Runde</text:span><text:span text:style-name="T192"> bewegbar</text:span></text:p>
      <text:p text:style-name="P33"><text:span text:style-name="T196">32+</text:span><text:span text:style-name="T40"><text:tab/><text:tab/></text:span><text:span text:style-name="T197">Drei</text:span><text:span text:style-name="T192"> </text:span><text:span text:style-name="T187">1</text:span><text:span text:style-name="T197">8</text:span><text:span text:style-name="T187">m</text:span><text:span text:style-name="T192"> durchmessende Wolke</text:span><text:span text:style-name="T190">n</text:span><text:span text:style-name="T192"> erschein</text:span><text:span text:style-name="T198">en</text:span><text:span text:style-name="T192"> für </text:span><text:span text:style-name="T187">w4 </text:span><text:span text:style-name="T197">Phasen</text:span><text:span text:style-name="T192"> </text:span><text:span text:style-name="T194">in max. </text:span><text:span text:style-name="T197">150</text:span><text:span text:style-name="T184">m</text:span></text:p>
      <text:p text:style-name="P33"><text:span text:style-name="T194"><text:tab/><text:tab/>Entfernung</text:span><text:span text:style-name="T192">: -</text:span><text:span text:style-name="T198">6</text:span><text:span text:style-name="T192"> auf alle Würfe und </text:span><text:span text:style-name="T198">10</text:span><text:span text:style-name="T192"> Schaden/Runde und einmal Zähigkeit oder</text:span></text:p>
      <text:p text:style-name="P33"><text:span text:style-name="T192"><text:tab/><text:tab/></text:span><text:span text:style-name="T198">sofortiger Tod</text:span><text:span text:style-name="T192">, durch Konzentration mit </text:span><text:span text:style-name="T187">15m/Runde</text:span><text:span text:style-name="T192"> bewegbar</text:span></text:p>
      <text:p text:style-name="P31"><text:s/></text:p>
      <text:p text:style-name="P35">Zauberpatzer <text:span text:style-name="T199">w</text:span>3:</text:p>
      <text:p text:style-name="P36"><text:span text:style-name="T200">1</text:span><text:span text:style-name="T201"><text:tab/></text:span><text:span text:style-name="T202">Die</text:span><text:span text:style-name="T201"> Wolke explodiert </text:span><text:span text:style-name="T202">in bis zu w</text:span><text:span text:style-name="T201">4 x 3 m </text:span><text:span text:style-name="T203">Entfernung</text:span><text:span text:style-name="T201">: </text:span><text:span text:style-name="T202">w4 Schaden und </text:span><text:span text:style-name="T201">Zähigkeit 12 oder blind für </text:span><text:span text:style-name="T202">w</text:span><text:span text:style-name="T201">4 Runden</text:span></text:p>
      <text:p text:style-name="P36"><text:span text:style-name="T204">2</text:span><text:span text:style-name="T202"><text:tab/>Du</text:span><text:span text:style-name="T201"> erschaff</text:span><text:span text:style-name="T202">s</text:span><text:span text:style-name="T201">t </text:span><text:span text:style-name="T205">eine </text:span><text:span text:style-name="T201">Heilungswolke: </text:span><text:span text:style-name="T202">heile w</text:span><text:span text:style-name="T201">4 Schaden in </text:span><text:span text:style-name="T202">6 m </text:span><text:span text:style-name="T201">um das Ziel</text:span></text:p>
      <text:p text:style-name="P36"><text:span text:style-name="T204">3</text:span><text:span text:style-name="T202"><text:tab/></text:span><text:span text:style-name="T205">Die </text:span><text:span text:style-name="T201">Wolke fängt Feuer und verpufft: </text:span><text:span text:style-name="T205">w8 Schaden in</text:span><text:span text:style-name="T201"> 3 m </text:span><text:span text:style-name="T205">Umkreis</text:span></text:p>
      <text:p text:style-name="P36"><text:span text:style-name="T206">4</text:span><text:span text:style-name="T205"><text:tab/>Du</text:span><text:span text:style-name="T201"> erschaff</text:span><text:span text:style-name="T205">s</text:span><text:span text:style-name="T201">t eine Wolke, d</text:span><text:span text:style-name="T205">ie </text:span><text:span text:style-name="T207">nur</text:span><text:span text:style-name="T201"> einen schwachen, dunstigen Schleier </text:span><text:span text:style-name="T205">erzeugt</text:span><text:span text:style-name="T201">, der keine Auswirkungen hat.</text:span></text:p>
      <text:p text:style-name="P37"><text:s/></text:p>
      <text:p text:style-name="P38">Verderbnis w8:</text:p>
      <text:p text:style-name="P39"><text:span text:style-name="T40">1</text:span><text:tab/><text:span text:style-name="T208">D</text:span><text:span text:style-name="T209">ein </text:span><text:span text:style-name="T208">Atem ist giftig: Zähigkeit 12</text:span><text:span text:style-name="T209"> </text:span><text:span text:style-name="T208">oder jeder </text:span><text:span text:style-name="T209">Nachbar </text:span><text:span text:style-name="T208">für </text:span><text:span text:style-name="T209">w</text:span><text:span text:style-name="T208">4 Stunden krank (-1 auf alle Würfe)</text:span></text:p>
      <text:p text:style-name="P39"><text:span text:style-name="T210">2</text:span><text:span text:style-name="T208"><text:tab/></text:span><text:span text:style-name="T209">Du bist</text:span><text:span text:style-name="T208"> </text:span><text:span text:style-name="T209">w4 Stunden</text:span><text:span text:style-name="T208"> von einer giftigen Wolke umgeben: im Umkreis von 1,5m Zähigkeit 12 </text:span><text:span text:style-name="T209">oder krank</text:span></text:p>
      <text:p text:style-name="P39"><text:span text:style-name="T209"><text:tab/></text:span><text:span text:style-name="T208">(-1 auf alle Würfe)</text:span></text:p>
      <text:p text:style-name="P39"><text:span text:style-name="T211">3</text:span><text:span text:style-name="T209"><text:tab/>Deine</text:span><text:span text:style-name="T208"> Augen </text:span><text:span text:style-name="T209">werden</text:span><text:span text:style-name="T208"> durchsichtige Kugeln, hinter denen eine wirbelnde Gaswolke sichtbar wird</text:span></text:p>
      <text:p text:style-name="P39"><text:span text:style-name="T211">4</text:span><text:span text:style-name="T209"><text:tab/>B</text:span><text:span text:style-name="T208">estimmte Wesenheiten sind in der Lage, d</text:span><text:span text:style-name="T209">ich</text:span><text:span text:style-name="T208"> automatisch zu entdecken, falls </text:span><text:span text:style-name="T209">du</text:span><text:span text:style-name="T208"> </text:span><text:span text:style-name="T209">dich auf </text:span><text:span text:style-name="T208">750 m </text:span><text:span text:style-name="T209">näherst.</text:span></text:p>
      <text:p text:style-name="P39"><text:span text:style-name="T209"><text:tab/>I</text:span><text:span text:style-name="T208">nsbesondere körperlose und ätherische Wesen sowie Monster von der Elementarebene der Luft fühlen sich</text:span></text:p>
      <text:p text:style-name="P39"><text:span text:style-name="T208"><text:tab/>zu </text:span><text:span text:style-name="T209">dir </text:span><text:span text:style-name="T208">hingezogen</text:span></text:p>
      <text:p text:style-name="P40"><text:span text:style-name="T212">5-8<text:tab/></text:span><text:span text:style-name="T213">geringfügige Verderbnis</text:span></text:p>
      <text:p text:style-name="P41"/>
      <text:p text:style-name="P42"><text:span text:style-name="T214">1-</text:span><text:span text:style-name="T215">12</text:span><text:span text:style-name="T216"> </text:span><text:span text:style-name="T40">Magischer Schild</text:span><text:span text:style-name="T217"><text:tab/><text:tab/><text:tab/><text:tab/><text:tab/><text:tab/><text:tab/><text:tab/><text:tab/><text:tab/></text:span><text:span text:style-name="T218">Regeln 1</text:span><text:span text:style-name="T219">41</text:span><text:span text:style-name="T218">, Rules </text:span><text:span text:style-name="T219">146</text:span></text:p>
      <text:p text:style-name="P43"><text:span text:style-name="T220">Grad</text:span> 1, <text:span text:style-name="T221">1 Aktion, </text:span>Berührung/<text:span text:style-name="T222">selbst</text:span>, <text:span text:style-name="T221">variable </text:span>Dauer, <text:span text:style-name="T221">kein </text:span>Rettungswurf</text:p>
      <text:p text:style-name="P44"/>
      <text:p text:style-name="P45"><text:span text:style-name="T223">D</text:span><text:span text:style-name="T201">u erschaffst einen magischen Schild der vor Gegnern schützt.</text:span></text:p>
      <text:p text:style-name="P46"/>
      <text:p text:style-name="P46">Zauber w20:</text:p>
      <text:p text:style-name="P47"><text:span text:style-name="T40">1<text:tab/><text:tab/></text:span><text:span text:style-name="T224">Kritischer</text:span> Fehlschlag: <text:span text:style-name="T221">w</text:span>6<text:span text:style-name="T221">+Glücksmod:<text:line-break/></text:span><text:span text:style-name="T225"><text:tab/><text:tab/></text:span><text:span text:style-name="T40">0-</text:span> Verderbnis <text:span text:style-name="T221">&amp;</text:span> <text:span text:style-name="T221">P</text:span>atzer<text:tab/><text:tab/><text:span text:style-name="T40">1–2</text:span> Verderbnis<text:tab/><text:span text:style-name="T40">3+ </text:span><text:span text:style-name="T191">P</text:span>atzer</text:p>
      <text:p text:style-name="P48"><text:span text:style-name="T40">2-11</text:span> <text:s/><text:tab/>Fehlschlag<text:span text:style-name="T226"> </text:span><text:span text:style-name="T227">&amp; Verlust</text:span></text:p>
      <text:p text:style-name="P47"><text:span text:style-name="T40">12-13<text:tab/></text:span>D<text:span text:style-name="T221">u</text:span> erschaff<text:span text:style-name="T221">s</text:span>t einen schwachen Schild: <text:span text:style-name="T225">w</text:span><text:span text:style-name="T40">6 Runden</text:span> lang <text:span text:style-name="T225">RK+2</text:span></text:p>
      <text:p text:style-name="P47"><text:span text:style-name="T40">14-17<text:tab/></text:span>D<text:span text:style-name="T221">u</text:span> erschaff<text:span text:style-name="T221">s</text:span>t einen Schild: <text:span text:style-name="T40">2</text:span><text:span text:style-name="T225">w</text:span><text:span text:style-name="T40">6 Runden</text:span> lang <text:span text:style-name="T40">RK+4</text:span></text:p>
      <text:p text:style-name="P47"><text:span text:style-name="T40">18-19<text:tab/></text:span>D<text:span text:style-name="T221">u </text:span>erschaff<text:span text:style-name="T221">s</text:span>t einen Schild: <text:span text:style-name="T225">w</text:span><text:span text:style-name="T40">3 Phasen</text:span> <text:span text:style-name="T221">(</text:span><text:span text:style-name="T228">je 10 Minuten</text:span><text:span text:style-name="T221">) </text:span>lang <text:span text:style-name="T40">RK</text:span><text:span text:style-name="T225">+4</text:span><text:span text:style-name="T221"> für</text:span></text:p>
      <text:p text:style-name="P47"><text:span text:style-name="T221"><text:tab/><text:tab/>beliebiges berührtes Wesen</text:span> </text:p>
      <text:p text:style-name="P47"><text:span text:style-name="T40">20-23<text:tab/></text:span>D<text:span text:style-name="T228">u</text:span> erschaff<text:span text:style-name="T228">s</text:span>t einen Schild: <text:span text:style-name="T229">w</text:span><text:span text:style-name="T40">3 Phasen</text:span> <text:span text:style-name="T221">(</text:span><text:span text:style-name="T228">je 10 Minuten</text:span><text:span text:style-name="T221">)</text:span> lang <text:span text:style-name="T40">RK</text:span><text:span text:style-name="T229">+</text:span><text:span text:style-name="T40">4</text:span> <text:span text:style-name="T221">für</text:span></text:p>
      <text:p text:style-name="P47"><text:span text:style-name="T221"><text:tab/><text:tab/>beliebiges berührtes Wesen. </text:span><text:span text:style-name="T228">Magische Geschosse werden geblockt.</text:span></text:p>
      <text:p text:style-name="P47"><text:span text:style-name="T40">2</text:span><text:span text:style-name="T230">4</text:span><text:span text:style-name="T40">-2</text:span><text:span text:style-name="T230">7</text:span><text:span text:style-name="T40"><text:tab/></text:span>D<text:span text:style-name="T228">u</text:span> erschaff<text:span text:style-name="T228">s</text:span>t einen Schild: <text:span text:style-name="T229">w</text:span><text:span text:style-name="T230">4+1</text:span><text:span text:style-name="T40"> Phasen</text:span> <text:span text:style-name="T221">(</text:span><text:span text:style-name="T228">je 10 Minuten</text:span><text:span text:style-name="T221">)</text:span> lang <text:span text:style-name="T40">RK</text:span><text:span text:style-name="T229">+</text:span><text:span text:style-name="T40">4</text:span></text:p>
      <text:p text:style-name="P47"><text:tab/><text:tab/><text:span text:style-name="T221">für beliebiges berührtes Wesen. </text:span><text:span text:style-name="T228">Magische Geschosse werden</text:span></text:p>
      <text:p text:style-name="P47"><text:span text:style-name="T228"><text:tab/><text:tab/>geblockt. </text:span><text:span text:style-name="T222">Schaden durch Fernwaffen jeweils -10.</text:span></text:p>
      <text:p text:style-name="P47"><text:span text:style-name="T40">2</text:span><text:span text:style-name="T230">8</text:span><text:span text:style-name="T40">-2</text:span><text:span text:style-name="T230">9</text:span><text:span text:style-name="T40"><text:tab/></text:span>D<text:span text:style-name="T228">u</text:span> erschaff<text:span text:style-name="T228">s</text:span>t <text:span text:style-name="T230">zwei</text:span> Schild<text:span text:style-name="T222">e</text:span>: <text:span text:style-name="T229">w</text:span><text:span text:style-name="T230">4+1</text:span><text:span text:style-name="T40"> </text:span><text:span text:style-name="T230">Stunden</text:span> lang <text:span text:style-name="T40">RK</text:span><text:span text:style-name="T229">+</text:span><text:span text:style-name="T40">4</text:span> <text:span text:style-name="T221">für </text:span><text:span text:style-name="T222">dich und</text:span></text:p>
      <text:p text:style-name="P47"><text:span text:style-name="T222"><text:tab/><text:tab/>Gefährten innerhalb 3m.</text:span><text:span text:style-name="T221"> </text:span><text:span text:style-name="T228">Magische Geschosse werden geblockt.</text:span></text:p>
      <text:p text:style-name="P47"><text:span text:style-name="T228"><text:tab/><text:tab/></text:span><text:span text:style-name="T222">Schaden durch Fernwaffen jeweils -20. Gegenzauber +2.</text:span></text:p>
      <text:p text:style-name="P47"><text:span text:style-name="T230">30</text:span><text:span text:style-name="T40">-</text:span><text:span text:style-name="T230">31</text:span><text:span text:style-name="T40"><text:tab/></text:span>D<text:span text:style-name="T228">u</text:span> erschaff<text:span text:style-name="T228">s</text:span>t <text:span text:style-name="T230">unzählige</text:span> Schild<text:span text:style-name="T222">e</text:span>: <text:span text:style-name="T229">w</text:span><text:span text:style-name="T230">4</text:span><text:span text:style-name="T40"> </text:span><text:span text:style-name="T230">Stunden</text:span> lang <text:span text:style-name="T40">RK</text:span><text:span text:style-name="T229">+</text:span><text:span text:style-name="T40">4</text:span><text:span text:style-name="T231"><text:tab/></text:span><text:span text:style-name="T224">f</text:span><text:span text:style-name="T221">ür </text:span><text:span text:style-name="T232">dich und</text:span></text:p>
      <text:p text:style-name="P47"><text:span text:style-name="T232"><text:tab/><text:tab/>alle Gefährten innerhalb 3m</text:span><text:span text:style-name="T221">. </text:span><text:span text:style-name="T228">Magische Geschosse werden geblockt.</text:span></text:p>
      <text:p text:style-name="P47"><text:span text:style-name="T228"><text:tab/><text:tab/></text:span><text:span text:style-name="T222">Schaden durch Fernwaffen </text:span><text:span text:style-name="T232">jeweils </text:span><text:span text:style-name="T222">-10. Gegenzauber +4.</text:span></text:p>
      <text:p text:style-name="P47"><text:span text:style-name="T230">32+</text:span><text:span text:style-name="T40"><text:tab/><text:tab/></text:span>D<text:span text:style-name="T228">u</text:span> erschaff<text:span text:style-name="T228">s</text:span>t <text:span text:style-name="T230">unzählige</text:span> Schild<text:span text:style-name="T222">e</text:span>: <text:span text:style-name="T230">bis Sonnenaufgang</text:span><text:span text:style-name="T40"> RK</text:span><text:span text:style-name="T229">+</text:span><text:span text:style-name="T233">8</text:span> <text:span text:style-name="T221">für </text:span><text:span text:style-name="T232">dich und</text:span></text:p>
      <text:p text:style-name="P47"><text:span text:style-name="T232"><text:tab/><text:tab/>alle Gefährten innerhalb 3m</text:span><text:span text:style-name="T221">. </text:span><text:span text:style-name="T228">Magische Geschosse werden geblockt.</text:span></text:p>
      <text:p text:style-name="P47"><text:span text:style-name="T228"><text:tab/><text:tab/></text:span><text:span text:style-name="T222">Schaden durch Fernwaffen </text:span><text:span text:style-name="T234">jeweils </text:span><text:span text:style-name="T222">-10 Punkte, </text:span><text:span text:style-name="T234">andere -2</text:span><text:span text:style-name="T222">. </text:span><text:span text:style-name="T234">Schilde sind</text:span></text:p>
      <text:p text:style-name="P47"><text:span text:style-name="T234"><text:tab/><text:tab/>beweglich. </text:span><text:span text:style-name="T222">Gegenzauber +4.</text:span></text:p>
      <text:p text:style-name="P47"/>
      <text:p text:style-name="P47"><text:span text:style-name="T235">Verderbnis </text:span><text:span text:style-name="T236">w</text:span><text:span text:style-name="T235">8:</text:span></text:p>
      <text:p text:style-name="P49"><text:span text:style-name="T40">1–4<text:tab/></text:span>geringfügig<text:tab/><text:tab/><text:tab/><text:span text:style-name="T40">5–7<text:tab/></text:span>ernsthaft<text:span text:style-name="T237"><text:tab/><text:tab/><text:tab/></text:span><text:span text:style-name="T40">8<text:tab/></text:span>schwe<text:span text:style-name="T221">r</text:span><text:span text:style-name="T238">wiegend</text:span></text:p>
      <text:p text:style-name="P50"><text:span text:style-name="T186">P</text:span>atzer <text:span text:style-name="T221">w</text:span>4:</text:p>
      <text:p text:style-name="P47"><text:span text:style-name="T40">1</text:span><text:tab/>Kraftentladung nach innen, d<text:span text:style-name="T221">ir </text:span><text:span text:style-name="T239">wird </text:span><text:span text:style-name="T221">w</text:span>4 Schaden zufügt.</text:p>
      <text:p text:style-name="P47"><text:span text:style-name="T40">2</text:span><text:tab/><text:span text:style-name="T239">D</text:span>er beschworene Schild hilft versehentlich dem nächstgelegenen Feind</text:p>
      <text:p text:style-name="P47"><text:tab/>und verleiht diesem <text:span text:style-name="T221">w</text:span>3 Phasen lang RK<text:span text:style-name="T221">+4</text:span></text:p>
      <text:p text:style-name="P47"><text:span text:style-name="T40">3</text:span><text:tab/><text:span text:style-name="T239">D</text:span><text:span text:style-name="T221">u </text:span>beschwör<text:span text:style-name="T221">s</text:span>t den Schild versehentlich direkt unter <text:span text:style-name="T221">d</text:span>einen Füssen,</text:p>
      <text:p text:style-name="P47"><text:tab/>wodurch <text:span text:style-name="T221">du </text:span>1m in die Luft gehoben wir<text:span text:style-name="T221">st</text:span> und für die nächsten <text:span text:style-name="T221">w</text:span>3+1</text:p>
      <text:p text:style-name="P47"><text:tab/>Runden darauf „gleiten“ kann<text:span text:style-name="T221">st.</text:span> Bewegungsrate <text:span text:style-name="T221">+</text:span><text:span text:style-name="T240">3 m</text:span>, <text:span text:style-name="T221">aber</text:span> Malus von -1 auf Angriff,<text:line-break/><text:tab/>Zauber und Schaden sowie RK, da <text:span text:style-name="T221">du</text:span> planlos <text:span text:style-name="T221">herumrutschst.</text:span></text:p>
      <text:p text:style-name="P47"><text:span text:style-name="T40">4</text:span><text:tab/><text:span text:style-name="T239">D</text:span><text:span text:style-name="T221">u</text:span> hüll<text:span text:style-name="T221">s</text:span>t <text:span text:style-name="T221">d</text:span>ich vollständig in de<text:span text:style-name="T221">n</text:span> Schild ein, der jede <text:span text:style-name="T221">Bewegung ode</text:span><text:span text:style-name="T241">r</text:span></text:p>
      <text:p text:style-name="P47"><text:span text:style-name="T242"><text:tab/>Interaktion mit</text:span><text:span text:style-name="T96"> dem Rest der Welt </text:span><text:span text:style-name="T242">für w4 Runden </text:span><text:span text:style-name="T96">blockt.</text:span></text:p>
      <text:p text:style-name="P51"><text:span text:style-name="T214">1-</text:span><text:span text:style-name="T243">1</text:span><text:span text:style-name="T215">3</text:span><text:span text:style-name="T216"> </text:span><text:span text:style-name="T40">Magi</text:span><text:span text:style-name="T244">sches</text:span><text:span text:style-name="T40"> </text:span><text:span text:style-name="T244">Geschoss</text:span><text:span text:style-name="T217"><text:tab/><text:tab/><text:tab/><text:tab/><text:tab/><text:tab/><text:tab/><text:tab/><text:tab/></text:span><text:span text:style-name="T218">Regeln 1</text:span><text:span text:style-name="T219">4</text:span><text:span text:style-name="T245">2</text:span><text:span text:style-name="T218">, Rules </text:span><text:span text:style-name="T219">14</text:span><text:span text:style-name="T245">4</text:span></text:p>
      <text:p text:style-name="P52"><text:span text:style-name="T246">Grad</text:span><text:span text:style-name="T247"> 1, </text:span><text:span text:style-name="T248">1 Aktion, </text:span><text:span text:style-name="T249">4</text:span><text:span text:style-name="T247">5 </text:span><text:span text:style-name="T250">m</text:span><text:span text:style-name="T251">, </text:span><text:span text:style-name="T247">verfehl</text:span><text:span text:style-name="T252">t</text:span><text:span text:style-name="T247"> nie, durch Magie auf</text:span><text:span text:style-name="T253">haltbar</text:span><text:span text:style-name="T247"> (z.B. Magischer Schild)</text:span></text:p>
      <text:p text:style-name="P53"><text:s/></text:p>
      <text:p text:style-name="P54"><text:span text:style-name="T223">D</text:span><text:span text:style-name="T201">u schleuderst magische Geschosse die automatisch treffen.</text:span></text:p>
      <text:p text:style-name="P55"><text:s/></text:p>
      <text:p text:style-name="P56">Zauber w20:</text:p>
      <text:p text:style-name="P57"><text:span text:style-name="T40">1-</text:span><text:tab/><text:tab/><text:span text:style-name="T254">Kritischer</text:span><text:span text:style-name="T247"> Fehlschlag: </text:span><text:span text:style-name="T248">w</text:span>6<text:span text:style-name="T251">+</text:span><text:span text:style-name="T248">Glücksm</text:span><text:span text:style-name="T251">od</text:span>:</text:p>
      <text:p text:style-name="P57"><text:tab/><text:tab/><text:span text:style-name="T255">0</text:span><text:span text:style-name="T40">- </text:span><text:span text:style-name="T247">Verderbnis </text:span><text:span text:style-name="T254">&amp;</text:span> <text:span text:style-name="T256">Patzer</text:span><text:tab/><text:tab/><text:span text:style-name="T255">1</text:span><text:span text:style-name="T40">-</text:span><text:span text:style-name="T255">3 </text:span><text:span text:style-name="T247">Verderbnis</text:span><text:span text:style-name="T251"><text:tab/><text:tab/></text:span><text:span text:style-name="T40">4+ </text:span><text:span text:style-name="T248">Patzer</text:span></text:p>
      <text:p text:style-name="P48"><text:span text:style-name="T40">2-11<text:tab/></text:span><text:tab/><text:span text:style-name="T247">Fehlschlag</text:span><text:span text:style-name="T226"> </text:span><text:span text:style-name="T227">&amp; Verlust</text:span></text:p>
      <text:p text:style-name="P57"><text:span text:style-name="T40">12-13</text:span><text:tab/><text:span text:style-name="T257">E</text:span><text:span text:style-name="T247">in Geschoss</text:span> <text:span text:style-name="T247">das </text:span><text:span text:style-name="T40">1</text:span> <text:span text:style-name="T247">Schaden macht</text:span>.</text:p>
      <text:p text:style-name="P57"><text:span text:style-name="T40">14-17</text:span><text:tab/><text:span text:style-name="T257">E</text:span><text:span text:style-name="T252">in Geschoss das </text:span><text:span text:style-name="T258">w</text:span><text:span text:style-name="T40">4+</text:span><text:span text:style-name="T258">Z</text:span><text:span text:style-name="T259">S</text:span><text:span text:style-name="T252"> Schaden macht</text:span>.</text:p>
      <text:p text:style-name="P57"><text:span text:style-name="T40">18-19</text:span><text:tab/><text:span text:style-name="T260">w</text:span><text:span text:style-name="T40">4</text:span> <text:span text:style-name="T252">Geschosse</text:span> <text:span text:style-name="T252">die</text:span> <text:span text:style-name="T258">w</text:span><text:span text:style-name="T40">4+</text:span><text:span text:style-name="T258">Z</text:span><text:span text:style-name="T259">S</text:span><text:span text:style-name="T252"> Schaden auf </text:span><text:span text:style-name="T261">ein</text:span><text:span text:style-name="T252"> Ziel </text:span><text:span text:style-name="T262">bewirken</text:span><text:span text:style-name="T252">. </text:span></text:p>
      <text:p text:style-name="P57"><text:span text:style-name="T263">20-23</text:span><text:span text:style-name="T264"><text:tab/></text:span><text:span text:style-name="T265">w</text:span><text:span text:style-name="T263">4</text:span><text:span text:style-name="T266">+2</text:span><text:span text:style-name="T264"> </text:span><text:span text:style-name="T267">Geschosse</text:span><text:span text:style-name="T264"> </text:span><text:span text:style-name="T268">mit</text:span><text:span text:style-name="T264"> </text:span><text:span text:style-name="T269">je </text:span><text:span text:style-name="T266">w6</text:span><text:span text:style-name="T263">+</text:span><text:span text:style-name="T266">Z</text:span><text:span text:style-name="T270">S</text:span><text:span text:style-name="T267"> Schaden</text:span><text:span text:style-name="T252">.</text:span></text:p>
      <text:p text:style-name="P57"><text:span text:style-name="T263">2</text:span><text:span text:style-name="T265">4</text:span><text:span text:style-name="T263">-2</text:span><text:span text:style-name="T265">7</text:span><text:span text:style-name="T264"><text:tab/></text:span><text:span text:style-name="T271">E</text:span><text:span text:style-name="T269">in </text:span><text:span text:style-name="T267">Geschoss</text:span><text:span text:style-name="T264"> </text:span><text:span text:style-name="T267">d</text:span><text:span text:style-name="T269">as</text:span><text:span text:style-name="T264"> </text:span><text:span text:style-name="T265">4</text:span><text:span text:style-name="T266">w</text:span><text:span text:style-name="T265">12</text:span><text:span text:style-name="T263">+</text:span><text:span text:style-name="T266">Z</text:span><text:span text:style-name="T272">S</text:span><text:span text:style-name="T267"> Schaden </text:span><text:span text:style-name="T269">bewirkt</text:span><text:span text:style-name="T252">. </text:span><text:span text:style-name="T261">300 m Reichweite in Sichtlinie.</text:span></text:p>
      <text:p text:style-name="P57"><text:span text:style-name="T263">2</text:span><text:span text:style-name="T265">8</text:span><text:span text:style-name="T263">-2</text:span><text:span text:style-name="T265">9</text:span><text:span text:style-name="T264"><text:tab/></text:span><text:span text:style-name="T265">w6+3</text:span><text:span text:style-name="T269"> </text:span><text:span text:style-name="T267">Geschosse</text:span><text:span text:style-name="T264"> </text:span><text:span text:style-name="T268">mit</text:span><text:span text:style-name="T264"> </text:span><text:span text:style-name="T269">je </text:span><text:span text:style-name="T266">w</text:span><text:span text:style-name="T265">8</text:span><text:span text:style-name="T263">+</text:span><text:span text:style-name="T266">Z</text:span><text:span text:style-name="T272">S</text:span><text:span text:style-name="T267"> Schaden</text:span><text:span text:style-name="T252">. </text:span><text:span text:style-name="T273">Beliebige Reichweite in Sichtlinie.</text:span></text:p>
      <text:p text:style-name="P57"><text:span text:style-name="T274">30</text:span><text:span text:style-name="T263">-</text:span><text:span text:style-name="T274">31</text:span><text:span text:style-name="T264"><text:tab/></text:span><text:span text:style-name="T274">2</text:span><text:span text:style-name="T265">w6+</text:span><text:span text:style-name="T274">1</text:span><text:span text:style-name="T269"> </text:span><text:span text:style-name="T267">Geschosse</text:span><text:span text:style-name="T264"> </text:span><text:span text:style-name="T267">d</text:span><text:span text:style-name="T269">ie</text:span><text:span text:style-name="T264"> </text:span><text:span text:style-name="T269">je </text:span><text:span text:style-name="T266">w</text:span><text:span text:style-name="T265">8</text:span><text:span text:style-name="T263">+</text:span><text:span text:style-name="T266">Z</text:span><text:span text:style-name="T272">S</text:span><text:span text:style-name="T267"> Schaden</text:span><text:span text:style-name="T252">. </text:span><text:span text:style-name="T273">Beliebige Reichweite in Sichtlinie,</text:span></text:p>
      <text:p text:style-name="P57"><text:span text:style-name="T273"><text:tab/><text:tab/>selbst durch Portale o.</text:span><text:span text:style-name="T275">ä. </text:span><text:span text:style-name="T273">Magisches Schild schützt nur wenn höherer<text:line-break/><text:tab/><text:tab/>Zauberwurf mit 50% Wahrscheinlichkeit je Geschoss.</text:span></text:p>
      <text:p text:style-name="P57"><text:span text:style-name="T274">32+</text:span><text:span text:style-name="T264"><text:tab/><text:tab/></text:span><text:span text:style-name="T274">3</text:span><text:span text:style-name="T265">w</text:span><text:span text:style-name="T274">4</text:span><text:span text:style-name="T265">+</text:span><text:span text:style-name="T274">2</text:span><text:span text:style-name="T269"> </text:span><text:span text:style-name="T267">Geschosse</text:span><text:span text:style-name="T264"> </text:span><text:span text:style-name="T268">mit</text:span><text:span text:style-name="T264"> </text:span><text:span text:style-name="T269">je </text:span><text:span text:style-name="T266">w</text:span><text:span text:style-name="T274">10</text:span><text:span text:style-name="T263">+</text:span><text:span text:style-name="T266">Z</text:span><text:span text:style-name="T272">S</text:span><text:span text:style-name="T267"> Schaden</text:span><text:span text:style-name="T252">. </text:span><text:span text:style-name="T273">150 km Reichweite in Sichtlinie</text:span></text:p>
      <text:p text:style-name="P57"><text:span text:style-name="T273"><text:tab/><text:tab/>oder </text:span><text:span text:style-name="T276">durch</text:span><text:span text:style-name="T273"> </text:span><text:span text:style-name="T277">Material, </text:span><text:span text:style-name="T278">dann</text:span><text:span text:style-name="T273"> erst 1 Phase Konzentration, dann bis Geschosse im Ziel.</text:span></text:p>
      <text:p text:style-name="P57"><text:span text:style-name="T273"><text:tab/><text:tab/>15 km/s ohne Hindernisse, </text:span><text:span text:style-name="T279">k</text:span><text:span text:style-name="T273">eine Ebenenwechsel.</text:span></text:p>
      <text:p text:style-name="P58"><text:s/></text:p>
      <text:p text:style-name="P59">Verderbnis w8:</text:p>
      <text:p text:style-name="P60"><text:span text:style-name="T40">1-4</text:span><text:tab/><text:span text:style-name="T275">Deine Hände und Unterarme</text:span> <text:span text:style-name="T275">verändern ihre Farbe entsprechend<text:tab/>deinem Zauber:</text:span></text:p>
      <text:p text:style-name="P60"><text:span text:style-name="T275"><text:tab/></text:span><text:span text:style-name="T40">1 </text:span><text:span text:style-name="T275">Blitz:</text:span> <text:span text:style-name="T275">gelb</text:span><text:tab/><text:tab/><text:tab/><text:span text:style-name="T40">2</text:span> <text:span text:style-name="T275">Frost:</text:span> <text:span text:style-name="T275">B</text:span>l<text:span text:style-name="T275">a</text:span>u<text:tab/><text:tab/><text:tab/><text:span text:style-name="T40">3</text:span> <text:span text:style-name="T275">Säure: </text:span>grün<text:tab/><text:tab/><text:tab/><text:span text:style-name="T40">4</text:span> <text:span text:style-name="T275">Feuer:</text:span> r<text:span text:style-name="T275">ot</text:span></text:p>
      <text:p text:style-name="P60"><text:span text:style-name="T40">5</text:span><text:tab/><text:span text:style-name="T280">Deine Augen verlieren P</text:span>upil<text:span text:style-name="T280">le</text:span> <text:span text:style-name="T280">und Iris</text:span> <text:span text:style-name="T280">und deine Augäpfel sind jetzt kalkweiß</text:span></text:p>
      <text:p text:style-name="P60"><text:span text:style-name="T244">6</text:span><text:span text:style-name="T251"><text:tab/></text:span><text:span text:style-name="T281">Deine Fingerspitzen werden durchsichtig</text:span> <text:span text:style-name="T281">und geisterhaft.</text:span></text:p>
      <text:p text:style-name="P60"><text:span text:style-name="T244">7</text:span><text:span text:style-name="T251"><text:tab/></text:span><text:span text:style-name="T282">Du wirst</text:span><text:span text:style-name="T281"> jedes mal wenn du Magisches Geschoss wirkst für w6 Runden unsichtbar.</text:span></text:p>
      <text:p text:style-name="P61"><text:span text:style-name="T244">8</text:span><text:span text:style-name="T251"><text:tab/></text:span><text:span text:style-name="T281">Ab jetzt umschwirrt </text:span><text:span text:style-name="T248">d</text:span><text:span text:style-name="T281">einen Kopf ein magischer Kraftstein der jedes Wesen dass sich</text:span></text:p>
      <text:p text:style-name="P61"><text:span text:style-name="T281"><text:tab/>dir auf </text:span><text:span text:style-name="T249">1</text:span><text:span text:style-name="T281"> </text:span><text:span text:style-name="T249">m</text:span><text:span text:style-name="T281"> nähert trifft und Schmerz und 1 Schaden/Runde bewirkt. Das gilt auch</text:span></text:p>
      <text:p text:style-name="P62"><text:tab/>für Gefährten und Heilversuche.</text:p>
      <text:p text:style-name="P63"><text:s/></text:p>
      <text:p text:style-name="P60"><text:span text:style-name="T283">Patzer</text:span><text:span text:style-name="T235"> </text:span><text:span text:style-name="T284">w</text:span><text:span text:style-name="T235">6:</text:span></text:p>
      <text:p text:style-name="P60"><text:span text:style-name="T40">1</text:span><text:tab/><text:span text:style-name="T281">Wesen innerhalb </text:span><text:span text:style-name="T249">3</text:span>0 <text:span text:style-name="T249">m</text:span> <text:span text:style-name="T281">werden </text:span><text:span text:style-name="T248">von </text:span><text:span text:style-name="T285">w</text:span>4-1 <text:span text:style-name="T248">Geschossen für 1 Schaden getroffen.</text:span></text:p>
      <text:p text:style-name="P60"><text:span text:style-name="T40">2</text:span><text:tab/><text:span text:style-name="T286">Das </text:span><text:span text:style-name="T281">Geschoss</text:span> <text:span text:style-name="T286">ist ein Querschläger und trifft dich selbst:</text:span> <text:span text:style-name="T286">w</text:span>3-1 <text:span text:style-name="T286">Schaden</text:span></text:p>
      <text:p text:style-name="P60"><text:span text:style-name="T40">3</text:span><text:tab/><text:span text:style-name="T287">w</text:span>6 <text:span text:style-name="T287">Schaden auf dich und alle Wesen innerhalb </text:span><text:span text:style-name="T288">3</text:span><text:span text:style-name="T287"> </text:span><text:span text:style-name="T288">m </text:span><text:span text:style-name="T287">(Reflex 10 halbiert)</text:span></text:p>
      <text:p text:style-name="P60"><text:span text:style-name="T40">4</text:span><text:tab/><text:span text:style-name="T289">Verzögerter Effekt: nichts passiert, aber innerhalb 24 Stunden</text:span> <text:span text:style-name="T289">bewirkt </text:span><text:span text:style-name="T290">die erste</text:span></text:p>
      <text:p text:style-name="P64"><text:span text:style-name="T289"><text:tab/>natürliche 1 bei </text:span><text:span text:style-name="T290">irgendeinem</text:span><text:span text:style-name="T289"> Wurf einen Zufallstreffer für w4 Schaden innerhalb</text:span></text:p>
      <text:p text:style-name="P64"><text:span text:style-name="T291"><text:tab/>3</text:span><text:span text:style-name="T289">0 </text:span><text:span text:style-name="T291">m</text:span><text:span text:style-name="T289">. Nach 24 Stunden ist die Wirkung vergangen.</text:span></text:p>
      <text:p text:style-name="P64"><text:span text:style-name="T40">5</text:span><text:tab/><text:span text:style-name="T290">Du wirst von magischer Energie erfüllt. Das nächste Wesen dass du berührst,</text:span></text:p>
      <text:p text:style-name="P64"><text:span text:style-name="T290"><text:tab/>erfährt </text:span><text:span text:style-name="T292">einen Schlag von </text:span><text:span text:style-name="T290">w6+1 Schaden und du selbst </text:span><text:span text:style-name="T292">auch </text:span><text:span text:style-name="T290">1 Schaden.</text:span></text:p>
      <text:p text:style-name="P60"><text:span text:style-name="T40">6</text:span><text:tab/><text:span text:style-name="T290">Magische Energie</text:span> <text:span text:style-name="T293">zuckt</text:span> <text:span text:style-name="T290">in den Boden unter dir. </text:span><text:span text:style-name="T293">Er</text:span><text:span text:style-name="T290"> löst </text:span><text:span text:style-name="T293">s</text:span><text:span text:style-name="T290">ich w</text:span><text:span text:style-name="T294">6</text:span><text:span text:style-name="T290"> </text:span><text:span text:style-name="T294">m</text:span><text:span text:style-name="T290"> tief auf und Du</text:span></text:p>
      <text:p text:style-name="P60"><text:span text:style-name="T290"><text:tab/>schwebst so weit hinunter. Sollte es darunter einen Hohlraum </text:span><text:span text:style-name="T295">geben, fällst du hinein.</text:span></text:p>
      <text:p text:style-name="P65"><text:tab/>Um herauszukommen musst du klettern.</text:p>
      <text:p text:style-name="P66"><text:span text:style-name="T296">1-</text:span><text:span text:style-name="T297">2</text:span><text:span text:style-name="T298">6</text:span><text:span text:style-name="T299"> </text:span><text:span text:style-name="T298">Zaubertrick</text:span><text:span text:style-name="T300"><text:tab/><text:tab/><text:tab/><text:tab/><text:tab/><text:tab/><text:tab/><text:tab/><text:tab/><text:tab/><text:tab/><text:tab/></text:span><text:span text:style-name="T183">Regeln 1</text:span><text:span text:style-name="T298">62</text:span><text:span text:style-name="T183">, Rules </text:span><text:span text:style-name="T220">1</text:span><text:span text:style-name="T298">30</text:span></text:p>
      <text:p text:style-name="P67"><text:span text:style-name="T301">Grad</text:span><text:span text:style-name="T302"> </text:span>1, <text:span text:style-name="T302">1 </text:span><text:span text:style-name="T303">Aktion</text:span><text:span text:style-name="T302">, </text:span><text:span text:style-name="T303">6m/ZS</text:span>, Dauer: <text:span text:style-name="T303">verschieden</text:span><text:span text:style-name="T302">, </text:span><text:span text:style-name="T303">Willen</text:span><text:span text:style-name="T304">≥</text:span><text:span text:style-name="T305">ZW</text:span></text:p>
      <text:p text:style-name="P68"><text:s/></text:p>
      <text:p text:style-name="P69"><text:span text:style-name="T306">D</text:span><text:span text:style-name="T200">u </text:span><text:span text:style-name="T307">kannst </text:span><text:span text:style-name="T308">kleinere Zaubertricks ohne Verderbnis wirken</text:span><text:span text:style-name="T309">.</text:span></text:p>
      <text:p text:style-name="P31"><text:s/></text:p>
      <text:p text:style-name="P32">Zauber w20:</text:p>
      <text:p text:style-name="P70"><text:span text:style-name="T40">1<text:tab/></text:span><text:tab/>Fehlschlag <text:span text:style-name="T310">&amp; Patzer</text:span></text:p>
      <text:p text:style-name="P70"><text:span text:style-name="T40">2-11<text:tab/></text:span><text:tab/>Fehlschlag<text:span text:style-name="T199"> </text:span><text:span text:style-name="T188">&amp; Verlust</text:span></text:p>
      <text:p text:style-name="P70"><text:span text:style-name="T40">12-13</text:span><text:tab/>D<text:span text:style-name="T311">u</text:span> erzeug<text:span text:style-name="T311">s</text:span>t einen einfachen <text:span text:style-name="T40">visuellen</text:span> Effekt in einer Entfernung von bis zu 6 m pro<text:line-break/><text:tab/><text:tab/>Zauberstufe, <text:span text:style-name="T312">z.B.</text:span> einen Lichtblitz, tanzende Lichter, einen Strahl Mondlicht oder</text:p>
      <text:p text:style-name="P70"><text:tab/><text:tab/>einen Flecken aus Dunkelheit.</text:p>
      <text:p text:style-name="P70"><text:span text:style-name="T40">14-17</text:span><text:tab/><text:span text:style-name="T313">Du erzeugst </text:span>einen einfachen <text:span text:style-name="T314">visuellen oder akustischen</text:span><text:span text:style-name="T313"> </text:span>Effekt in <text:span text:style-name="T313">6 m pro</text:span></text:p>
      <text:p text:style-name="P70"><text:span text:style-name="T313"><text:tab/><text:tab/>Zauberstufe, z.B. </text:span>einen geflüsterten Satz, das <text:span text:style-name="T313">Verstärken</text:span> <text:span text:style-name="T313">d</text:span>einer Stimme zu</text:p>
      <text:p text:style-name="P70"><text:tab/><text:tab/>donnernder Lautstärke, ein falsches Hundebellen oder Bauchred<text:span text:style-name="T313">en</text:span>.</text:p>
      <text:p text:style-name="P70"><text:span text:style-name="T40">18-19<text:tab/></text:span><text:span text:style-name="T315">Du</text:span><text:span text:style-name="T231"> erzeug</text:span><text:span text:style-name="T315">s</text:span><text:span text:style-name="T231">t einen einfachen </text:span><text:span text:style-name="T316">visuellen, akustischen oder </text:span><text:span text:style-name="T40">kinetischen</text:span><text:span text:style-name="T231"> Effekt in </text:span><text:span text:style-name="T315">6 m</text:span></text:p>
      <text:p text:style-name="P70"><text:span text:style-name="T315"><text:tab/><text:tab/>pro Zauberstufe, z.B.</text:span><text:span text:style-name="T231"> lässt </text:span><text:span text:style-name="T315">du</text:span><text:span text:style-name="T231"> einen Becher vom Tisch fallen, reißt von einem</text:span></text:p>
      <text:p text:style-name="P70"><text:span text:style-name="T231"><text:tab/><text:tab/>Kleidungsstück die Knöpfe ab, dreh</text:span><text:span text:style-name="T315">s</text:span><text:span text:style-name="T231">t einen Türgriff oder bring</text:span><text:span text:style-name="T315">s</text:span><text:span text:style-name="T231">t ein</text:span><text:span text:style-name="T317">en</text:span><text:span text:style-name="T231"> Kartenstoß<text:line-break/><text:tab/><text:tab/>dazu, sich selbst zu mischen.</text:span></text:p>
      <text:p text:style-name="P70"><text:span text:style-name="T40">20</text:span><text:span text:style-name="T318">+</text:span><text:span text:style-name="T40"><text:tab/><text:tab/></text:span><text:span text:style-name="T315">Du</text:span><text:span text:style-name="T319"> erzeug</text:span><text:span text:style-name="T315">s</text:span><text:span text:style-name="T319">t eine</text:span><text:span text:style-name="T315">n Effekt wie oben oder eine</text:span><text:span text:style-name="T319"> </text:span><text:span text:style-name="T320">gefährliche Flüssigkeit oder Energie</text:span><text:span text:style-name="T319"><text:line-break/><text:tab/><text:tab/>einer bestimmten Art, die </text:span><text:span text:style-name="T315">w</text:span><text:span text:style-name="T319">3 Schaden verursacht, z.B. einen Säurespritzer oder<text:line-break/><text:tab/><text:tab/>eisige Kälte.</text:span></text:p>
      <text:p text:style-name="P71"/>
      <text:p text:style-name="P71"/>
      <text:p text:style-name="P32">Zauberpatzer <text:span text:style-name="T321">w</text:span>4:</text:p>
      <text:p text:style-name="P70"><text:span text:style-name="T40">1</text:span><text:tab/>D<text:span text:style-name="T322">u rufst versehentlich eine große Biene herbei, die dich jagt.</text:span></text:p>
      <text:p text:style-name="P70"><text:span text:style-name="T40">2</text:span><text:tab/><text:span text:style-name="T323">Du kleb</text:span><text:span text:style-name="T324">st</text:span><text:span text:style-name="T323"> a</text:span><text:span text:style-name="T324">m</text:span><text:span text:style-name="T323"> Boden </text:span><text:span text:style-name="T324">fest </text:span><text:span text:style-name="T323">und brauchst </text:span><text:span text:style-name="T325">Stärke 15</text:span><text:span text:style-name="T323"> um dich loszureißen.</text:span></text:p>
      <text:p text:style-name="P70"><text:span text:style-name="T40">3</text:span><text:tab/><text:span text:style-name="T326">Deine Haare wechseln die Farbe nach Entscheidung de</text:span><text:span text:style-name="T327">r</text:span><text:span text:style-name="T326"> </text:span><text:span text:style-name="T327">SL</text:span><text:span text:style-name="T326">.</text:span></text:p>
      <text:p text:style-name="P70"><text:span text:style-name="T40">4</text:span><text:tab/><text:span text:style-name="T326">Deine Auge</text:span><text:span text:style-name="T327">n</text:span><text:span text:style-name="T326"> wechseln die Farbe nach Entscheidung de</text:span><text:span text:style-name="T327">r</text:span><text:span text:style-name="T326"> </text:span><text:span text:style-name="T327">SL</text:span><text:span text:style-name="T326">.</text:span></text:p>
      <text:p text:style-name="P72"/>
      <text:p text:style-name="P73"><text:span text:style-name="T328">Große B</text:span><text:span text:style-name="T329">iene </text:span><text:span text:style-name="T330">(2 TW)</text:span></text:p>
      <text:p text:style-name="P74">I<text:span text:style-name="T328">ni</text:span>+1 Stachel+3 <text:span text:style-name="T331">w</text:span><text:span text:style-name="T40">4</text:span>+Gift:Zäh 8<text:span text:style-name="T328">|</text:span><text:span text:style-name="T332">+w4</text:span> RK<text:span text:style-name="T40">12</text:span> TW2<text:span text:style-name="T333">w</text:span>8<text:span text:style-name="T334">(9)</text:span> fliegen 9m <text:span text:style-name="T331">w</text:span><text:span text:style-name="T40">20 </text:span>Zäh+2 Ref<text:span text:style-name="T328">lex</text:span>+3 Wil<text:span text:style-name="T328">len</text:span>+1 <text:span text:style-name="T335">Chaos</text:span></text:p>
      <text:p text:style-name="P70"/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F"/>
        <table:table-column table:style-name="Tabelle4.G"/>
        <table:table-column table:style-name="Tabelle4.H"/>
        <table:table-column table:style-name="Tabelle4.I"/>
        <table:table-row>
          <table:table-cell table:style-name="Tabelle4.A1" office:value-type="string">
            <text:p text:style-name="P75">Zauberer</text:p>
            <text:p text:style-name="P76">Stufe<text:line-break/><text:span text:style-name="T336">(Erfahrung)</text:span></text:p>
          </table:table-cell>
          <table:table-cell table:style-name="Tabelle4.A1" office:value-type="string">
            <text:p text:style-name="P77">Angriff</text:p>
          </table:table-cell>
          <table:table-cell table:style-name="Tabelle4.A1" office:value-type="string">
            <text:p text:style-name="P78">Volltreffer-</text:p>
            <text:p text:style-name="P79"><text:span text:style-name="T337">würfel</text:span>/</text:p>
            <text:p text:style-name="P79">Tabelle</text:p>
          </table:table-cell>
          <table:table-cell table:style-name="Tabelle4.A1" office:value-type="string">
            <text:p text:style-name="P79">Aktions-</text:p>
            <text:p text:style-name="P79">würfel</text:p>
          </table:table-cell>
          <table:table-cell table:style-name="Tabelle4.A1" office:value-type="string">
            <text:p text:style-name="P79">Reflex</text:p>
          </table:table-cell>
          <table:table-cell table:style-name="Tabelle4.A1" office:value-type="string">
            <text:p text:style-name="P79">Zähigkeit</text:p>
          </table:table-cell>
          <table:table-cell table:style-name="Tabelle4.A1" office:value-type="string">
            <text:p text:style-name="P79">Willen</text:p>
          </table:table-cell>
          <table:table-cell table:style-name="Tabelle4.A1" office:value-type="string">
            <text:p text:style-name="P80">Beherrschte</text:p>
            <text:p text:style-name="P77">Zauber</text:p>
          </table:table-cell>
          <table:table-cell table:style-name="Tabelle4.I1" office:value-type="string">
            <text:p text:style-name="P80">Max.</text:p>
            <text:p text:style-name="P80">Grad</text:p>
          </table:table-cell>
        </table:table-row>
        <table:table-row>
          <table:table-cell table:style-name="Tabelle4.A2" office:value-type="string">
            <text:p text:style-name="P81">1 <text:s text:c="4"/><text:span text:style-name="T338">(10)</text:span></text:p>
          </table:table-cell>
          <table:table-cell table:style-name="Tabelle4.A2" office:value-type="string">
            <text:p text:style-name="P77">+<text:span text:style-name="T339">0</text:span></text:p>
          </table:table-cell>
          <table:table-cell table:style-name="Tabelle4.A2" office:value-type="string">
            <text:p text:style-name="P79">w<text:span text:style-name="T340">6</text:span>/I</text:p>
          </table:table-cell>
          <table:table-cell table:style-name="Tabelle4.A2" office:value-type="string">
            <text:p text:style-name="P79">w20</text:p>
          </table:table-cell>
          <table:table-cell table:style-name="Tabelle4.A2" office:value-type="string">
            <text:p text:style-name="P79">+<text:span text:style-name="T340">1</text:span></text:p>
          </table:table-cell>
          <table:table-cell table:style-name="Tabelle4.A2" office:value-type="string">
            <text:p text:style-name="P79">+<text:span text:style-name="T339">0</text:span></text:p>
          </table:table-cell>
          <table:table-cell table:style-name="Tabelle4.A2" office:value-type="string">
            <text:p text:style-name="P79">+<text:span text:style-name="T341">1</text:span></text:p>
          </table:table-cell>
          <table:table-cell table:style-name="Tabelle4.A2" office:value-type="string">
            <text:p text:style-name="P82">4</text:p>
          </table:table-cell>
          <table:table-cell table:style-name="Tabelle4.I2" office:value-type="string">
            <text:p text:style-name="P83">1</text:p>
          </table:table-cell>
        </table:table-row>
        <table:table-row>
          <table:table-cell table:style-name="Tabelle4.A2" office:value-type="string">
            <text:p text:style-name="P81">2 <text:s text:c="4"/><text:span text:style-name="T338">(50)</text:span></text:p>
          </table:table-cell>
          <table:table-cell table:style-name="Tabelle4.A2" office:value-type="string">
            <text:p text:style-name="P77">+1</text:p>
          </table:table-cell>
          <table:table-cell table:style-name="Tabelle4.A2" office:value-type="string">
            <text:p text:style-name="P79">w<text:span text:style-name="T339">6</text:span>/I</text:p>
          </table:table-cell>
          <table:table-cell table:style-name="Tabelle4.A2" office:value-type="string">
            <text:p text:style-name="P79">w20</text:p>
          </table:table-cell>
          <table:table-cell table:style-name="Tabelle4.A2" office:value-type="string">
            <text:p text:style-name="P79">+<text:span text:style-name="T340">1</text:span></text:p>
          </table:table-cell>
          <table:table-cell table:style-name="Tabelle4.A2" office:value-type="string">
            <text:p text:style-name="P79">+<text:span text:style-name="T339">0</text:span></text:p>
          </table:table-cell>
          <table:table-cell table:style-name="Tabelle4.A2" office:value-type="string">
            <text:p text:style-name="P79">+<text:span text:style-name="T341">1</text:span></text:p>
          </table:table-cell>
          <table:table-cell table:style-name="Tabelle4.A2" office:value-type="string">
            <text:p text:style-name="P84">5</text:p>
          </table:table-cell>
          <table:table-cell table:style-name="Tabelle4.I2" office:value-type="string">
            <text:p text:style-name="P80">1</text:p>
          </table:table-cell>
        </table:table-row>
        <table:table-row>
          <table:table-cell table:style-name="Tabelle4.A2" office:value-type="string">
            <text:p text:style-name="P81">3 <text:s text:c="2"/><text:span text:style-name="T338">(110)</text:span></text:p>
          </table:table-cell>
          <table:table-cell table:style-name="Tabelle4.A2" office:value-type="string">
            <text:p text:style-name="P77">+<text:span text:style-name="T339">1</text:span></text:p>
          </table:table-cell>
          <table:table-cell table:style-name="Tabelle4.A2" office:value-type="string">
            <text:p text:style-name="P79">w<text:span text:style-name="T340">8</text:span>/I</text:p>
          </table:table-cell>
          <table:table-cell table:style-name="Tabelle4.A2" office:value-type="string">
            <text:p text:style-name="P79">w20</text:p>
          </table:table-cell>
          <table:table-cell table:style-name="Tabelle4.A2" office:value-type="string">
            <text:p text:style-name="P79">+<text:span text:style-name="T340">1</text:span></text:p>
          </table:table-cell>
          <table:table-cell table:style-name="Tabelle4.A2" office:value-type="string">
            <text:p text:style-name="P79">+<text:span text:style-name="T340">1</text:span></text:p>
          </table:table-cell>
          <table:table-cell table:style-name="Tabelle4.A2" office:value-type="string">
            <text:p text:style-name="P79">+<text:span text:style-name="T342">2</text:span></text:p>
          </table:table-cell>
          <table:table-cell table:style-name="Tabelle4.A2" office:value-type="string">
            <text:p text:style-name="P84">6</text:p>
          </table:table-cell>
          <table:table-cell table:style-name="Tabelle4.I2" office:value-type="string">
            <text:p text:style-name="P80">2</text:p>
          </table:table-cell>
        </table:table-row>
        <table:table-row>
          <table:table-cell table:style-name="Tabelle4.A2" office:value-type="string">
            <text:p text:style-name="P81">4 <text:s text:c="2"/><text:span text:style-name="T338">(190)</text:span></text:p>
          </table:table-cell>
          <table:table-cell table:style-name="Tabelle4.A2" office:value-type="string">
            <text:p text:style-name="P77">+<text:span text:style-name="T339">1</text:span></text:p>
          </table:table-cell>
          <table:table-cell table:style-name="Tabelle4.A2" office:value-type="string">
            <text:p text:style-name="P79">w<text:span text:style-name="T339">8</text:span>/I</text:p>
          </table:table-cell>
          <table:table-cell table:style-name="Tabelle4.A2" office:value-type="string">
            <text:p text:style-name="P79">w20</text:p>
          </table:table-cell>
          <table:table-cell table:style-name="Tabelle4.A2" office:value-type="string">
            <text:p text:style-name="P79">+<text:span text:style-name="T340">2</text:span></text:p>
          </table:table-cell>
          <table:table-cell table:style-name="Tabelle4.A2" office:value-type="string">
            <text:p text:style-name="P79">+<text:span text:style-name="T339">1</text:span></text:p>
          </table:table-cell>
          <table:table-cell table:style-name="Tabelle4.A2" office:value-type="string">
            <text:p text:style-name="P79">+<text:span text:style-name="T341">2</text:span></text:p>
          </table:table-cell>
          <table:table-cell table:style-name="Tabelle4.A2" office:value-type="string">
            <text:p text:style-name="P84">7</text:p>
          </table:table-cell>
          <table:table-cell table:style-name="Tabelle4.I2" office:value-type="string">
            <text:p text:style-name="P80">2</text:p>
          </table:table-cell>
        </table:table-row>
        <table:table-row>
          <table:table-cell table:style-name="Tabelle4.A2" office:value-type="string">
            <text:p text:style-name="P81">5 <text:s text:c="2"/><text:span text:style-name="T338">(290)</text:span></text:p>
          </table:table-cell>
          <table:table-cell table:style-name="Tabelle4.A2" office:value-type="string">
            <text:p text:style-name="P77">+<text:span text:style-name="T339">2</text:span></text:p>
          </table:table-cell>
          <table:table-cell table:style-name="Tabelle4.A2" office:value-type="string">
            <text:p text:style-name="P79">w<text:span text:style-name="T342">1</text:span><text:span text:style-name="T340">0</text:span>/<text:span text:style-name="T341">I</text:span></text:p>
          </table:table-cell>
          <table:table-cell table:style-name="Tabelle4.A2" office:value-type="string">
            <text:p text:style-name="P79">w20<text:span text:style-name="T340">+w14</text:span></text:p>
          </table:table-cell>
          <table:table-cell table:style-name="Tabelle4.A2" office:value-type="string">
            <text:p text:style-name="P79">+<text:span text:style-name="T340">2</text:span></text:p>
          </table:table-cell>
          <table:table-cell table:style-name="Tabelle4.A2" office:value-type="string">
            <text:p text:style-name="P79">+<text:span text:style-name="T339">1</text:span></text:p>
          </table:table-cell>
          <table:table-cell table:style-name="Tabelle4.A2" office:value-type="string">
            <text:p text:style-name="P79">+<text:span text:style-name="T342">3</text:span></text:p>
          </table:table-cell>
          <table:table-cell table:style-name="Tabelle4.A2" office:value-type="string">
            <text:p text:style-name="P84">8</text:p>
          </table:table-cell>
          <table:table-cell table:style-name="Tabelle4.I2" office:value-type="string">
            <text:p text:style-name="P80">3</text:p>
          </table:table-cell>
        </table:table-row>
        <table:table-row>
          <table:table-cell table:style-name="Tabelle4.A2" office:value-type="string">
            <text:p text:style-name="P85">6 <text:s text:c="2"/><text:span text:style-name="T338">(410)</text:span></text:p>
          </table:table-cell>
          <table:table-cell table:style-name="Tabelle4.A2" office:value-type="string">
            <text:p text:style-name="P77">+<text:span text:style-name="T339">2</text:span></text:p>
          </table:table-cell>
          <table:table-cell table:style-name="Tabelle4.A2" office:value-type="string">
            <text:p text:style-name="P79">w<text:span text:style-name="T342">1</text:span><text:span text:style-name="T339">0</text:span>/<text:span text:style-name="T342">I</text:span></text:p>
          </table:table-cell>
          <table:table-cell table:style-name="Tabelle4.A2" office:value-type="string">
            <text:p text:style-name="P79">w20+w1<text:span text:style-name="T340">6</text:span></text:p>
          </table:table-cell>
          <table:table-cell table:style-name="Tabelle4.A2" office:value-type="string">
            <text:p text:style-name="P79">+2</text:p>
          </table:table-cell>
          <table:table-cell table:style-name="Tabelle4.A2" office:value-type="string">
            <text:p text:style-name="P79">+<text:span text:style-name="T342">2</text:span></text:p>
          </table:table-cell>
          <table:table-cell table:style-name="Tabelle4.A2" office:value-type="string">
            <text:p text:style-name="P79">+<text:span text:style-name="T342">4</text:span></text:p>
          </table:table-cell>
          <table:table-cell table:style-name="Tabelle4.A2" office:value-type="string">
            <text:p text:style-name="P84">9</text:p>
          </table:table-cell>
          <table:table-cell table:style-name="Tabelle4.I2" office:value-type="string">
            <text:p text:style-name="P80">3</text:p>
          </table:table-cell>
        </table:table-row>
        <table:table-row>
          <table:table-cell table:style-name="Tabelle4.A2" office:value-type="string">
            <text:p text:style-name="P85">7 <text:s text:c="2"/><text:span text:style-name="T338">(550)</text:span></text:p>
          </table:table-cell>
          <table:table-cell table:style-name="Tabelle4.A2" office:value-type="string">
            <text:p text:style-name="P79">+<text:span text:style-name="T339">3</text:span></text:p>
          </table:table-cell>
          <table:table-cell table:style-name="Tabelle4.A2" office:value-type="string">
            <text:p text:style-name="P79">w<text:span text:style-name="T342">1</text:span><text:span text:style-name="T340">2</text:span>/<text:span text:style-name="T342">I</text:span></text:p>
          </table:table-cell>
          <table:table-cell table:style-name="Tabelle4.A2" office:value-type="string">
            <text:p text:style-name="P79"><text:span text:style-name="T340">2</text:span>w20</text:p>
          </table:table-cell>
          <table:table-cell table:style-name="Tabelle4.A2" office:value-type="string">
            <text:p text:style-name="P79">+<text:span text:style-name="T340">3</text:span></text:p>
          </table:table-cell>
          <table:table-cell table:style-name="Tabelle4.A2" office:value-type="string">
            <text:p text:style-name="P79">+<text:span text:style-name="T339">2</text:span></text:p>
          </table:table-cell>
          <table:table-cell table:style-name="Tabelle4.A2" office:value-type="string">
            <text:p text:style-name="P79">+<text:span text:style-name="T342">4</text:span></text:p>
          </table:table-cell>
          <table:table-cell table:style-name="Tabelle4.A2" office:value-type="string">
            <text:p text:style-name="P84">10</text:p>
          </table:table-cell>
          <table:table-cell table:style-name="Tabelle4.I2" office:value-type="string">
            <text:p text:style-name="P80">4</text:p>
          </table:table-cell>
        </table:table-row>
        <table:table-row>
          <table:table-cell table:style-name="Tabelle4.A2" office:value-type="string">
            <text:p text:style-name="P85">8 <text:s text:c="2"/><text:span text:style-name="T338">(710)</text:span></text:p>
          </table:table-cell>
          <table:table-cell table:style-name="Tabelle4.A2" office:value-type="string">
            <text:p text:style-name="P79">+<text:span text:style-name="T339">3</text:span></text:p>
          </table:table-cell>
          <table:table-cell table:style-name="Tabelle4.A2" office:value-type="string">
            <text:p text:style-name="P79">w<text:span text:style-name="T342">1</text:span><text:span text:style-name="T339">2</text:span>/<text:span text:style-name="T342">I</text:span></text:p>
          </table:table-cell>
          <table:table-cell table:style-name="Tabelle4.A2" office:value-type="string">
            <text:p text:style-name="P79"><text:span text:style-name="T342">2</text:span>w20</text:p>
          </table:table-cell>
          <table:table-cell table:style-name="Tabelle4.A2" office:value-type="string">
            <text:p text:style-name="P79">+<text:span text:style-name="T340">3</text:span></text:p>
          </table:table-cell>
          <table:table-cell table:style-name="Tabelle4.A2" office:value-type="string">
            <text:p text:style-name="P79">+<text:span text:style-name="T339">2</text:span></text:p>
          </table:table-cell>
          <table:table-cell table:style-name="Tabelle4.A2" office:value-type="string">
            <text:p text:style-name="P79">+<text:span text:style-name="T342">5</text:span></text:p>
          </table:table-cell>
          <table:table-cell table:style-name="Tabelle4.A2" office:value-type="string">
            <text:p text:style-name="P80">1<text:span text:style-name="T339">2</text:span></text:p>
          </table:table-cell>
          <table:table-cell table:style-name="Tabelle4.I2" office:value-type="string">
            <text:p text:style-name="P80">4</text:p>
          </table:table-cell>
        </table:table-row>
        <table:table-row>
          <table:table-cell table:style-name="Tabelle4.A2" office:value-type="string">
            <text:p text:style-name="P85">9 <text:s text:c="2"/><text:span text:style-name="T338">(890)</text:span></text:p>
          </table:table-cell>
          <table:table-cell table:style-name="Tabelle4.A2" office:value-type="string">
            <text:p text:style-name="P79">+<text:span text:style-name="T339">4</text:span></text:p>
          </table:table-cell>
          <table:table-cell table:style-name="Tabelle4.A2" office:value-type="string">
            <text:p text:style-name="P79">w<text:span text:style-name="T342">1</text:span><text:span text:style-name="T339">4</text:span>/<text:span text:style-name="T342">I</text:span></text:p>
          </table:table-cell>
          <table:table-cell table:style-name="Tabelle4.A2" office:value-type="string">
            <text:p text:style-name="P79">2w20</text:p>
          </table:table-cell>
          <table:table-cell table:style-name="Tabelle4.A2" office:value-type="string">
            <text:p text:style-name="P79">+3</text:p>
          </table:table-cell>
          <table:table-cell table:style-name="Tabelle4.A2" office:value-type="string">
            <text:p text:style-name="P79">+<text:span text:style-name="T342">3</text:span></text:p>
          </table:table-cell>
          <table:table-cell table:style-name="Tabelle4.A2" office:value-type="string">
            <text:p text:style-name="P79">+<text:span text:style-name="T342">5</text:span></text:p>
          </table:table-cell>
          <table:table-cell table:style-name="Tabelle4.A2" office:value-type="string">
            <text:p text:style-name="P80">1<text:span text:style-name="T339">4</text:span></text:p>
          </table:table-cell>
          <table:table-cell table:style-name="Tabelle4.I2" office:value-type="string">
            <text:p text:style-name="P80">5</text:p>
          </table:table-cell>
        </table:table-row>
        <table:table-row>
          <table:table-cell table:style-name="Tabelle4.A2" office:value-type="string">
            <text:p text:style-name="P85">10 <text:span text:style-name="T338">(1090)</text:span></text:p>
          </table:table-cell>
          <table:table-cell table:style-name="Tabelle4.A2" office:value-type="string">
            <text:p text:style-name="P79">+<text:span text:style-name="T339">4</text:span></text:p>
          </table:table-cell>
          <table:table-cell table:style-name="Tabelle4.A2" office:value-type="string">
            <text:p text:style-name="P79"><text:span text:style-name="T342">w1</text:span><text:span text:style-name="T339">4</text:span>/<text:span text:style-name="T342">I</text:span></text:p>
          </table:table-cell>
          <table:table-cell table:style-name="Tabelle4.A2" office:value-type="string">
            <text:p text:style-name="P79">2w20<text:span text:style-name="T340">+w14</text:span></text:p>
          </table:table-cell>
          <table:table-cell table:style-name="Tabelle4.A2" office:value-type="string">
            <text:p text:style-name="P79">+<text:span text:style-name="T340">4</text:span></text:p>
          </table:table-cell>
          <table:table-cell table:style-name="Tabelle4.A2" office:value-type="string">
            <text:p text:style-name="P79">+<text:span text:style-name="T339">3</text:span></text:p>
          </table:table-cell>
          <table:table-cell table:style-name="Tabelle4.A2" office:value-type="string">
            <text:p text:style-name="P79">+<text:span text:style-name="T342">6</text:span></text:p>
          </table:table-cell>
          <table:table-cell table:style-name="Tabelle4.A2" office:value-type="string">
            <text:p text:style-name="P80">1<text:span text:style-name="T339">6</text:span></text:p>
          </table:table-cell>
          <table:table-cell table:style-name="Tabelle4.I2" office:value-type="string">
            <text:p text:style-name="P80">5</text:p>
          </table:table-cell>
        </table:table-row>
      </table:table>
      <text:p text:style-name="P86"/>
      <text:p text:style-name="P86"><text:span text:style-name="T343">Merkmale</text:span> <text:span text:style-name="T344">Zauberer</text:span></text:p>
      <text:p text:style-name="P87"><text:span text:style-name="T345">w4</text:span><text:span text:style-name="T346"> Leben/Stufe;</text:span><text:span text:style-name="T345"> </text:span><text:span text:style-name="T347">Blutmagie:</text:span><text:span text:style-name="T348"> </text:span><text:span text:style-name="T349">körperliches Attribut vor Zauber verbrennen</text:span><text:span text:style-name="T231">;</text:span><text:span text:style-name="T349"> kann Vertrauten haben;<text:line-break/></text:span><text:span text:style-name="T350">2 Sprachen/Intelligenzmodifikator; Intelligenzmodifikator</text:span><text:span text:style-name="T351"> für Zauberwurf; </text:span><text:span text:style-name="T349">kann Patron haben; </text:span><text:span text:style-name="T352">Glücksmodifikator für Verderbnis und Launen der Magie; </text:span><text:span text:style-name="T353">Rüstungs-M</text:span><text:span text:style-name="T354">alus beim Zaubern; </text:span></text:p>
      <text:p text:style-name="P88"><text:span text:style-name="T355">N</text:span><text:span text:style-name="T200">ahkampf</text:span><text:span text:style-name="T355"><text:tab/></text:span><text:span text:style-name="T356">Langs</text:span><text:span text:style-name="T357">chwert </text:span><text:span text:style-name="T356">w8<text:tab/><text:tab/><text:tab/>Kurzschwert </text:span><text:span text:style-name="T358">w6</text:span><text:span text:style-name="T359"><text:tab/></text:span><text:span text:style-name="T201">Stab w4<text:tab/><text:tab/></text:span><text:span text:style-name="T360">D</text:span><text:span text:style-name="T359">olch </text:span><text:span text:style-name="T361">w4 </text:span><text:span text:style-name="T362">3/6/9</text:span></text:p>
      <text:p text:style-name="P89">Fernkampf<text:tab/><text:span text:style-name="T363">Langbogen</text:span><text:span text:style-name="T364"> </text:span><text:span text:style-name="T365">w6 </text:span><text:span text:style-name="T363">21</text:span><text:span text:style-name="T366">/</text:span><text:span text:style-name="T363">42</text:span><text:span text:style-name="T366">/</text:span><text:span text:style-name="T363">63</text:span><text:span text:style-name="T364"><text:tab/></text:span><text:span text:style-name="T231">Kurzbogen w6 </text:span><text:span text:style-name="T366">15/30/45</text:span></text:p>
      <text:p text:style-name="P90"><text:s/></text:p>
      <text:p text:style-name="P91">Tabelle 5-3: Geringfügige Verderbnis<text:span text:style-name="T367"> </text:span><text:span text:style-name="T368">w</text:span><text:span text:style-name="T369">10</text:span><text:span text:style-name="T368"> –</text:span><text:span text:style-name="T370"> Glücksmodifikator</text:span></text:p>
      <text:p text:style-name="P92"><text:span text:style-name="T40">1-</text:span><text:tab/>Schreckliche Pusteln bedecken dein Gesicht. Sie sind nicht heilbar. -1 Persönlichkei<text:span text:style-name="T371">t</text:span></text:p>
      <text:p text:style-name="P92"><text:span text:style-name="T40">2</text:span><text:tab/>Deine Haut sch<text:span text:style-name="T372">milzt an</text:span> einer bestimmten Stelle. Sie zerfließt wie warmes Wachs und bildet<text:line-break/><text:tab/>immer wieder neue Krater und Hügel. <text:span text:style-name="T372">Es</text:span> juckt permanent und ruft in anderen Abscheu hervor.<text:line-break/><text:tab/>Körperstelle w6: <text:span text:style-name="T40">1</text:span> Gesicht <text:span text:style-name="T40">2</text:span> Arme <text:span text:style-name="T40">3</text:span> Beine <text:span text:style-name="T40">4</text:span> Oberkörper <text:span text:style-name="T40">5</text:span> Hände <text:span text:style-name="T40">6</text:span> Füße</text:p>
      <text:p text:style-name="P92"><text:span text:style-name="T40">3</text:span><text:tab/>Eines deiner Beine wächst um w14+1 Zentimeter <text:span text:style-name="T373">und du</text:span> entwickelst einen komischen Gang.</text:p>
      <text:p text:style-name="P92"><text:span text:style-name="T40">4</text:span><text:tab/>Veränderte Augen w4: <text:span text:style-name="T40">1</text:span> deine Augen leuchten in einer unheimlichen Farbe</text:p>
      <text:p text:style-name="P92"><text:tab/><text:span text:style-name="T40">2</text:span> deine Augen werden lichtempfindlich (-1 auf alle Würfe bei Tageslicht)</text:p>
      <text:p text:style-name="P92"><text:tab/><text:span text:style-name="T40">3</text:span> du entwickelst Infravision und kannst bis auf 30 m Wärmemuster wahrnehmen</text:p>
      <text:p text:style-name="P92"><text:tab/><text:span text:style-name="T40">4</text:span> deine Augen werden größer und blinzeln nicht mehr, wie bei einem Fisch.</text:p>
      <text:p text:style-name="P92"><text:span text:style-name="T40">5</text:span><text:tab/>Auf Brust und Beinen bilden sich schmerzhafte Wunden und auf deinen Händen und Beinen</text:p>
      <text:p text:style-name="P92"><text:tab/>entstehen offene Stellen die nicht verheilen.</text:p>
      <text:p text:style-name="P92"><text:span text:style-name="T40">6</text:span><text:tab/>Deine Ohren mutieren w5: <text:span text:style-name="T40">1</text:span> deine Ohren laufen spitz zu <text:span text:style-name="T40">2</text:span> die Ohrmuscheln fallen ab, aber du<text:line-break/><text:tab/>kannst normal hören <text:span text:style-name="T40">3</text:span> <text:span text:style-name="T374">dir</text:span> wachsen Elefantenohren <text:span text:style-name="T40">4</text:span> <text:span text:style-name="T374">deine</text:span> Ohren <text:span text:style-name="T374">werden</text:span> zu Eselsohren und<text:line-break/><text:tab/>dein Lachen wird wiehernd <text:span text:style-name="T40">5</text:span> d<text:span text:style-name="T374">eine</text:span> Ohren verschrumpeln und klappen nach hinten</text:p>
      <text:p text:style-name="P92"><text:span text:style-name="T40">7</text:span><text:tab/>Frösteln: du zitterst permanent und kannst wegen <text:span text:style-name="T375">d</text:span>einer klappernden Zähne nie still sein.</text:p>
      <text:p text:style-name="P92"><text:span text:style-name="T40">8</text:span><text:tab/>Dein Gesicht wird dauerhaft entstellt: Feuermagie <text:span text:style-name="T374">versengt</text:span> deine Augenbrauen <text:tab/>und <text:span text:style-name="T373">d</text:span>eine<text:line-break/><text:tab/>Haut glüht rot; Kältemagie <text:span text:style-name="T374">macht</text:span> deine Haut kreidebleich und die Lippen laufen blau an; <text:line-break/><text:tab/>andere Magie <text:span text:style-name="T374">zehrt dich aus</text:span> und du verlierst dauerhaft <text:span text:style-name="T373">3</text:span>kg Gewicht</text:p>
      <text:p text:style-name="P92"><text:span text:style-name="T40">9</text:span><text:tab/>Dein Haar wird von dunkler Energie durchdrungen w4: <text:span text:style-name="T40">1</text:span> <text:span text:style-name="T374">e</text:span>s wird schneeweiß<text:line-break/><text:tab/><text:span text:style-name="T40">2</text:span> es wird pechschwarz <text:span text:style-name="T40">3</text:span> es fällt vollständig aus <text:span text:style-name="T40">4</text:span> es steht dauerhaft zu Berge</text:p>
      <text:p text:style-name="P92"><text:span text:style-name="T40">10+</text:span><text:tab/>Du wirst für w6 Stunden ohnmächtig. Du kannst nur auf energische Weise geweckt werden.</text:p>
      <text:p text:style-name="P93">Tabelle 5-4: Ernsthafte Verderbnis<text:span text:style-name="T367"> </text:span><text:span text:style-name="T368">w</text:span><text:span text:style-name="T369">10</text:span><text:span text:style-name="T368"> –</text:span><text:span text:style-name="T370"> Glücksmodifikator</text:span></text:p>
      <text:p text:style-name="P92"><text:span text:style-name="T40">1-</text:span><text:tab/>Fieber: Über w4 Monate wirst du langsam schwächer und erleidest -1 Stärke pro Monat.</text:p>
      <text:p text:style-name="P92"><text:span text:style-name="T40">2</text:span><text:tab/>Auf deinem Rücken wächst ein zweites Gesicht. Es sieht aus wie dein erstes und Augen, Nase</text:p>
      <text:p text:style-name="P92"><text:tab/>sowie Mund kannst du unabhängig benutzen.</text:p>
      <text:p text:style-name="P92"><text:span text:style-name="T40">3</text:span><text:tab/>Auszehrung: Dein Körper ernährt sich von deiner eigenen Masse. In einem Monat verlierst du</text:p>
      <text:p text:style-name="P92"><text:tab/>2w5 kg und erleidest -1 Ausdauer.</text:p>
      <text:p text:style-name="P92"><text:span text:style-name="T40">4</text:span><text:tab/>Fettleibigkeit: In einem Monat nimmst du 6<text:span text:style-name="T376">w</text:span>6kg zu. Diese Zunahme verursacht<text:line-break/><text:tab/>-1 Geschicklichkeit und reduziert die Bewegungsrate um 1,5 m.</text:p>
      <text:p text:style-name="P92"><text:span text:style-name="T40">5</text:span><text:tab/>Du knisterst vor Energie: Flammen, Blitze, Kältewellen <text:span text:style-name="T377">usw. </text:span>je nach deinem Lieblingszauber.</text:p>
      <text:p text:style-name="P92"><text:span text:style-name="T40">6</text:span><text:tab/>Deine Größe verändert sich um 2w24-25 cm. Dein Gewicht bleibt aber gleich un<text:span text:style-name="T376">d</text:span> du wirst</text:p>
      <text:p text:style-name="P92"><text:tab/>entsprechend dünn oder dick.</text:p>
      <text:p text:style-name="P92"><text:span text:style-name="T40">7</text:span><text:tab/>Dämonischer Makel w3: <text:span text:style-name="T40">1</text:span> Deine Finger verlängern sich zu Klauen, die als Angriff w6 Schaden</text:p>
      <text:p text:style-name="P92"><text:tab/>verursachen <text:span text:style-name="T40">2</text:span> <text:span text:style-name="T376">dei</text:span>ne Füße <text:span text:style-name="T376">werden</text:span> gespaltene Hufe <text:span text:style-name="T40">3</text:span> deine Beine werden ziegenartig</text:p>
      <text:p text:style-name="P92"><text:span text:style-name="T40">8</text:span><text:tab/>Deine Haut nimmt eine unnatürliche Färbung oder Struktur an w10: <text:span text:style-name="T40">1</text:span> Albino <text:span text:style-name="T40">2</text:span> pechschwarz<text:line-break/><text:tab/><text:span text:style-name="T40">3</text:span> durchsichtig <text:span text:style-name="T40">4</text:span> schimmernd <text:span text:style-name="T40">5</text:span> dunkelblau <text:span text:style-name="T40">6</text:span> gelb <text:span text:style-name="T40">7</text:span> aschfahl <text:span text:style-name="T40">8</text:span> Fischschuppen<text:line-break/><text:tab/><text:span text:style-name="T40">9</text:span> dichtes Bärenfell <text:span text:style-name="T40">10</text:span> Reptilienschuppen</text:p>
      <text:p text:style-name="P92"><text:span text:style-name="T40">9</text:span><text:tab/>Dir wachsen kleine Hörner. Im ersten Monat gleichen sie dem kammartigen Wulst eines<text:line-break/><text:tab/>Gorillas. Im zweiten Monat bilden sich Stirnzapfen aus, die dann im dritten Monat zu<text:line-break/><text:tab/>Ziegenhörnern werden. Nach sechs Monaten schließlich haben sie die Größe von Stierhörnern<text:line-break/><text:tab/>angenommen.</text:p>
      <text:p text:style-name="P92"><text:span text:style-name="T40">10+</text:span><text:tab/>Deine Zunge spaltet sich und deine Nasenlöcher verengen sich zu Schlitzen. Du bist ist in der</text:p>
      <text:p text:style-name="P92"><text:tab/>Lage, wie eine Schlange mit der Zunge zu riechen.</text:p>
      <text:p text:style-name="P90"><text:s/></text:p>
      <text:p text:style-name="P92"><text:span text:style-name="T378">Tabelle 5-5: Schwerwiegende Verderbnis</text:span><text:span text:style-name="T379"> </text:span><text:span text:style-name="T380">w</text:span><text:span text:style-name="T381">10</text:span><text:span text:style-name="T380"> –</text:span><text:span text:style-name="T382"> Glücksmodifikator</text:span></text:p>
      <text:p text:style-name="P92"><text:span text:style-name="T40">1-</text:span><text:tab/>Ein Teil deiner Seelenenergie wird vom Dämonenprinz geraubt. 3w6 Schaden durch<text:line-break/><text:tab/>überirdische Schmerzen, -2 auf alle Attribute und zusätzlich -2 auf Glück.</text:p>
      <text:p text:style-name="P92"><text:span text:style-name="T40">2</text:span><text:tab/>Verwesung: Einem Zombie gleich löst sich dein Fleisch in Brocken von den Knochen. Pro Tag</text:p>
      <text:p text:style-name="P92"><text:tab/>verlierst du w4 Lebenspunkte. Lediglich magische Heilung kann die Verwesung hinauszögern.</text:p>
      <text:p text:style-name="P92"><text:span text:style-name="T40">3</text:span><text:tab/>Dein Kopf verwandelt sich in einer schmerzhaften Transformation über Nacht in einen Tierkopf</text:p>
      <text:p text:style-name="P92"><text:tab/>w6: <text:span text:style-name="T40">1</text:span> Schlange <text:span text:style-name="T40">2</text:span> Ziege <text:span text:style-name="T40">3</text:span> Stier <text:span text:style-name="T40">4</text:span> Ratte <text:span text:style-name="T40">5</text:span> Insekt <text:span text:style-name="T40">6</text:span> Fisch</text:p>
      <text:p text:style-name="P92"><text:span text:style-name="T40">4</text:span><text:tab/>Deine Gliedmaßen werden zu Tentakeln mit Saugnäpfen, <text:span text:style-name="T383">p</text:span>ro Monat <text:span text:style-name="T383">verwandelt sich eine</text:span>.</text:p>
      <text:p text:style-name="P92"><text:tab/>Nach vier Monaten ist es unmöglich, deine unmenschliche Natur zu verbergen.</text:p>
      <text:p text:style-name="P92"><text:span text:style-name="T40">5</text:span><text:tab/>Um Mund und Augen des Charakters wachsen kleine Tentakel. Die anfänglich nur<text:line-break/><text:tab/>madengroßen Tentakel wachsen pro Monat um 2,5cm, bis sie <text:span text:style-name="T383">mit</text:span> 30cm ausgewachsen sind.</text:p>
      <text:p text:style-name="P92"><text:span text:style-name="T40">6</text:span><text:tab/>Drittes Auge w4: <text:span text:style-name="T40">1</text:span> mittig auf der Stirn <text:span text:style-name="T40">2</text:span> auf der Handfläche <text:span text:style-name="T40">3</text:span> Brust <text:span text:style-name="T40">4</text:span> am Hinterkopf</text:p>
      <text:p text:style-name="P92"><text:span text:style-name="T40">7</text:span><text:tab/>Die Finger einer Hand wachsen zusammen und der Daumen vergrößert sich. Nach einer<text:line-break/><text:tab/>Woche hat sich die Hand in eine Krebsschere verwandelt. Du erhältst einen w6 Angriff aber<text:line-break/><text:tab/>kannst damit keine Waffe mehr greifen.</text:p>
      <text:p text:style-name="P92"><text:span text:style-name="T40">8</text:span><text:tab/>Dir wächst über w7 Tage ein Schwanz. <text:span text:style-name="T384">w</text:span>6: <text:span text:style-name="T40">1</text:span> Skorpionschwanz (w4 Schaden plus Gift: Zähigkeit</text:p>
      <text:p text:style-name="P92"><text:tab/>10 oder das Ziel verliert permanent w4 Stärke) <text:span text:style-name="T40">2</text:span> geschuppter Schlangenschwanz</text:p>
      <text:p text:style-name="P92"><text:tab/><text:span text:style-name="T40">3</text:span> gespaltener Dämonenschwanz (+1 Geschicklichkeit) <text:span text:style-name="T40">4</text:span> fleischiger Schwanz mit einer</text:p>
      <text:p text:style-name="P92"><text:tab/>funktionsfähigen dritten Hand <text:span text:style-name="T40">5</text:span> zusammenhängende Knorpelglieder, die in einem stacheligen</text:p>
      <text:p text:style-name="P92"><text:tab/>Stummel enden (Angriff: w6 Schaden) <text:span text:style-name="T40">6</text:span> buschiger Pferdeschwanz</text:p>
      <text:p text:style-name="P92"><text:span text:style-name="T40">9</text:span><text:tab/>Körperliche Transformation, <text:span text:style-name="T385">dir wachsen</text:span> w4: <text:span text:style-name="T40">1</text:span> a<text:span text:style-name="T384">m</text:span> g<text:span text:style-name="T384">anzen</text:span> Körper Schuppen <text:span text:style-name="T40">2</text:span> Kiemen<text:line-break/><text:tab/><text:span text:style-name="T40">3</text:span> Federn <text:span text:style-name="T40">4</text:span> Schwimmhäute zwischen Fingern und Zehen</text:p>
      <text:p text:style-name="P92"><text:span text:style-name="T40">10+</text:span><text:tab/>Deine Lippen ziehen sich zusammen und wachsen sich in w12 Monaten zu einem richtigen</text:p>
      <text:p text:style-name="P94"><text:tab/>Schnabel aus. Du erhältst einen w3 Bissangriff.</text:p>
      <text:p text:style-name="P95"><text:span text:style-name="T386"><text:s text:c="2"/></text:span><text:span text:style-name="T387">J</text:span><text:span text:style-name="T388"> </text:span><text:span text:style-name="T386"><text:s/></text:span><text:span text:style-name="T389"><text:s/></text:span><text:span text:style-name="T390">ustitia</text:span><draw:frame draw:style-name="fr2" draw:name="Image4" text:anchor-type="char" svg:x="136.03mm" svg:y="0.04mm" svg:width="64.05mm" svg:height="88.19mm" draw:z-index="2"><draw:image xlink:href="Pictures/10000000000002E7000003FFE61A9F98.jpg" xlink:type="simple" xlink:show="embed" xlink:actuate="onLoad" draw:mime-type="image/jpeg"/></draw:frame></text:p>
      <text:p text:style-name="P96"><text:span text:style-name="T391"/></text:p>
      <text:p text:style-name="P97">Göttin der Gerechtigkeit und Gnade</text:p>
      <text:p text:style-name="P98"/>
      <text:p text:style-name="P99"><text:span text:style-name="T392">1<text:tab/></text:span><text:span text:style-name="T393">D</text:span><text:span text:style-name="T394">u musst fest und gerecht bleiben</text:span></text:p>
      <text:p text:style-name="P100"><text:tab/>im Angesicht von Chaos und Sünde.</text:p>
      <text:p text:style-name="P100"><text:span text:style-name="T392">2<text:tab/></text:span>Jeder sündigt, aber nicht jeder <text:s/>büßt.</text:p>
      <text:p text:style-name="P100"><text:tab/>Gnade <text:span text:style-name="T395">nur </text:span>denen, die sie wirklich<text:line-break/><text:tab/>verdienen.</text:p>
      <text:p text:style-name="P100"><text:span text:style-name="T392">3<text:tab/></text:span>Einige Sünden wiegen schwerer als andere.</text:p>
      <text:p text:style-name="P100"><text:tab/>Wäge sie genau!</text:p>
      <text:p text:style-name="P100"><text:span text:style-name="T392">4<text:tab/></text:span>Kenne das Gesetz, <text:span text:style-name="T395">auf </text:span>dass dein Hammer <text:span text:style-name="T392">immer<text:line-break/><text:tab/></text:span>treffsicher sei.</text:p>
      <text:p text:style-name="P101">5<text:tab/>Zögere nicht Hammer und <text:span text:style-name="T395">Richts</text:span>chwert zu führen.<text:line-break/><text:tab/>Die Gerechten werden dir dankbar sein,</text:p>
      <text:p text:style-name="P102"><text:span text:style-name="T396"/></text:p>
      <text:p text:style-name="P102"><text:span text:style-name="T396">D</text:span><text:span text:style-name="T397">ie heiligen Symbole der Justitia sind Waage und Richtschwert.</text:span></text:p>
      <text:list text:style-name="L1">
        <text:list-item>
          <text:p text:style-name="P103"><text:span text:style-name="T396">Kleriker der </text:span><text:span text:style-name="T398">Justitia</text:span><text:span text:style-name="T396"> </text:span><text:span text:style-name="T398">sind darin geübt</text:span><text:span text:style-name="T396"> </text:span><text:span text:style-name="T398">Lüge von Wahrheit zu scheiden.</text:span></text:p>
        </text:list-item>
        <text:list-item>
          <text:p text:style-name="P103"><text:span text:style-name="T396">Kleriker der </text:span><text:span text:style-name="T398">Justitia</text:span><text:span text:style-name="T396"> </text:span><text:span text:style-name="T399">können </text:span><text:span text:style-name="T398">alle Schwerter</text:span><text:span text:style-name="T400"> </text:span><text:span text:style-name="T399">benutzen.</text:span></text:p>
        </text:list-item>
        <text:list-item>
          <text:p text:style-name="P103"><text:span text:style-name="T396">Kleriker der </text:span><text:span text:style-name="T398">Justitia</text:span><text:span text:style-name="T396"> </text:span><text:span text:style-name="T398">dürfen keinesfalls selbst lügen oder täuschen.</text:span></text:p>
        </text:list-item>
      </text:list>
      <text:p text:style-name="P104"><draw:frame draw:style-name="fr3" draw:name="Image2" text:anchor-type="char" svg:x="61.65mm" svg:y="19.05mm" svg:width="56.07mm" svg:height="62.64mm" draw:z-index="1"><draw:image xlink:href="Pictures/1000000000000219000002485297A125.jpg" xlink:type="simple" xlink:show="embed" xlink:actuate="onLoad" draw:mime-type="image/jpeg"/></draw:frame><text:span text:style-name="T40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09-01T09:07:46.042000000</meta:creation-date>
    <dc:date>2026-08-31T22:02:22.880115300</dc:date>
    <meta:editing-duration>P4DT21H18M13S</meta:editing-duration>
    <meta:editing-cycles>1176</meta:editing-cycles>
    <meta:generator>LibreOffice/26.2.1.2$Windows_X86_64 LibreOffice_project/620$Build-2</meta:generator>
    <meta:print-date>2026-08-27T11:42:35.198466400</meta:print-date>
    <meta:printed-by>PDF-Dateien</meta:printed-by>
    <meta:document-statistic meta:table-count="1" meta:image-count="3" meta:object-count="0" meta:page-count="8" meta:paragraph-count="350" meta:word-count="2743" meta:character-count="17629" meta:non-whitespace-character-count="14700"/>
  </office:meta>
</office:document-meta>
</file>